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imSun" svg:font-family="SimSun, 宋体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Tabella1" style:family="table">
      <style:table-properties style:width="16.852cm" fo:margin-left="-0.199cm" table:align="left" style:writing-mode="lr-tb"/>
    </style:style>
    <style:style style:name="Tabella1.A" style:family="table-column">
      <style:table-column-properties style:column-width="12.891cm"/>
    </style:style>
    <style:style style:name="Tabella1.B" style:family="table-column">
      <style:table-column-properties style:column-width="3.962cm"/>
    </style:style>
    <style:style style:name="Tabella1.1" style:family="table-row">
      <style:table-row-properties fo:keep-together="auto"/>
    </style:style>
    <style:style style:name="Tabella1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2" style:family="table">
      <style:table-properties style:width="16.852cm" fo:margin-left="-0.199cm" table:align="left" style:writing-mode="lr-tb"/>
    </style:style>
    <style:style style:name="Tabella2.A" style:family="table-column">
      <style:table-column-properties style:column-width="12.891cm"/>
    </style:style>
    <style:style style:name="Tabella2.B" style:family="table-column">
      <style:table-column-properties style:column-width="3.962cm"/>
    </style:style>
    <style:style style:name="Tabella2.1" style:family="table-row">
      <style:table-row-properties fo:keep-together="auto"/>
    </style:style>
    <style:style style:name="Tabella2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2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Standard" style:master-page-name="Standard">
      <style:paragraph-properties fo:margin-left="0cm" fo:margin-right="0.078cm" fo:margin-top="0.019cm" fo:margin-bottom="0cm" style:contextual-spacing="false" fo:line-height="197%" fo:text-align="center" style:justify-single-word="false" fo:orphans="0" fo:widows="0" fo:text-indent="0cm" style:auto-text-indent="false" style:page-number="auto" style:text-autospace="none">
        <style:tab-stops>
          <style:tab-stop style:position="3.669cm"/>
          <style:tab-stop style:position="6.668cm"/>
          <style:tab-stop style:position="12.947cm"/>
        </style:tab-stops>
      </style:paragraph-properties>
      <style:text-properties style:font-name="Arial" fo:letter-spacing="-0.021cm" fo:font-weight="bold" style:font-weight-asian="bold" style:font-name-complex="Arial"/>
    </style:style>
    <style:style style:name="P2" style:family="paragraph" style:parent-style-name="Standard">
      <style:paragraph-properties fo:margin-left="0cm" fo:margin-right="0.078cm" fo:margin-top="0.019cm" fo:margin-bottom="0cm" style:contextual-spacing="false" fo:line-height="197%" fo:text-align="justify" style:justify-single-word="false" fo:orphans="0" fo:widows="0" fo:text-indent="0cm" style:auto-text-indent="false" style:text-autospace="none">
        <style:tab-stops>
          <style:tab-stop style:position="3.669cm"/>
          <style:tab-stop style:position="6.668cm"/>
          <style:tab-stop style:position="12.947cm"/>
        </style:tab-stops>
      </style:paragraph-properties>
      <style:text-properties style:font-name="Arial" fo:font-size="11pt" fo:letter-spacing="-0.021cm" fo:font-weight="bold" style:font-size-asian="11pt" style:font-weight-asian="bold" style:font-name-complex="Arial" style:font-size-complex="11pt"/>
    </style:style>
    <style:style style:name="P3" style:family="paragraph" style:parent-style-name="Standard">
      <style:paragraph-properties fo:margin-left="0cm" fo:margin-right="0.078cm" fo:margin-top="0.019cm" fo:margin-bottom="0cm" style:contextual-spacing="false" fo:line-height="197%" fo:text-align="center" style:justify-single-word="false" fo:orphans="0" fo:widows="0" fo:text-indent="0cm" style:auto-text-indent="false" style:text-autospace="none"/>
    </style:style>
    <style:style style:name="P4" style:family="paragraph" style:parent-style-name="Standard">
      <style:paragraph-properties fo:margin-left="0cm" fo:margin-right="0.078cm" fo:margin-top="0.019cm" fo:margin-bottom="0cm" style:contextual-spacing="false" fo:line-height="197%" fo:text-align="justify" style:justify-single-word="false" fo:orphans="0" fo:widows="0" fo:text-indent="0cm" style:auto-text-indent="false" style:text-autospace="none"/>
      <style:text-properties officeooo:paragraph-rsid="006a3f53"/>
    </style:style>
    <style:style style:name="P5" style:family="paragraph" style:parent-style-name="Standard">
      <style:paragraph-properties fo:margin-left="0cm" fo:margin-right="0.078cm" fo:margin-top="0.019cm" fo:margin-bottom="0cm" style:contextual-spacing="false" fo:line-height="197%" fo:text-align="center" style:justify-single-word="false" fo:orphans="0" fo:widows="0" fo:text-indent="0cm" style:auto-text-indent="false" style:text-autospace="none"/>
      <style:text-properties style:font-name="Arial" fo:font-size="11pt" fo:font-weight="bold" style:font-size-asian="11pt" style:font-weight-asian="bold" style:font-name-complex="Arial" style:font-size-complex="11pt" style:font-weight-complex="bold" style:text-scale="99%"/>
    </style:style>
    <style:style style:name="P6" style:family="paragraph" style:parent-style-name="Standard">
      <style:paragraph-properties fo:margin-left="0cm" fo:margin-right="0.078cm" fo:margin-top="0.019cm" fo:margin-bottom="0cm" style:contextual-spacing="false" fo:line-height="197%" fo:text-align="justify" style:justify-single-word="false" fo:orphans="0" fo:widows="0" fo:text-indent="0cm" style:auto-text-indent="false" style:text-autospace="none"/>
    </style:style>
    <style:style style:name="P7" style:family="paragraph" style:parent-style-name="Standard">
      <style:paragraph-properties fo:margin-left="0cm" fo:margin-right="0.078cm" fo:margin-top="0.019cm" fo:margin-bottom="0cm" style:contextual-spacing="false" fo:line-height="197%" fo:text-align="justify" style:justify-single-word="false" fo:orphans="0" fo:widows="0" fo:text-indent="0cm" style:auto-text-indent="false" style:text-autospace="none"/>
      <style:text-properties style:font-name="Arial" fo:font-size="11pt" fo:letter-spacing="0.002cm" fo:font-weight="bold" style:font-size-asian="11pt" style:font-weight-asian="bold" style:font-name-complex="Arial" style:font-size-complex="11pt" style:font-weight-complex="bold" style:text-scale="99%"/>
    </style:style>
    <style:style style:name="P8" style:family="paragraph" style:parent-style-name="Standard">
      <style:paragraph-properties fo:margin-left="0cm" fo:margin-right="0.078cm" fo:margin-top="0.019cm" fo:margin-bottom="0cm" style:contextual-spacing="false" fo:line-height="197%" fo:text-align="justify" style:justify-single-word="false" fo:orphans="0" fo:widows="0" fo:text-indent="0cm" style:auto-text-indent="false" style:text-autospace="none"/>
      <style:text-properties style:font-name="Arial" fo:font-size="11pt" officeooo:rsid="00253469" fo:background-color="#cccccc" style:font-size-asian="11pt" style:font-name-complex="Arial" style:font-size-complex="11pt"/>
    </style:style>
    <style:style style:name="P9" style:family="paragraph" style:parent-style-name="Standard">
      <style:paragraph-properties fo:margin-top="0.019cm" fo:margin-bottom="0cm" style:contextual-spacing="false" fo:line-height="197%" fo:text-align="justify" style:justify-single-word="false" style:text-autospace="none"/>
      <style:text-properties officeooo:paragraph-rsid="006a3f53"/>
    </style:style>
    <style:style style:name="P10" style:family="paragraph" style:parent-style-name="Standard">
      <style:paragraph-properties fo:margin-left="0cm" fo:margin-right="0.078cm" fo:margin-top="0.019cm" fo:margin-bottom="0cm" style:contextual-spacing="false" fo:line-height="197%" fo:text-align="justify" style:justify-single-word="false" fo:orphans="0" fo:widows="0" fo:text-indent="0cm" style:auto-text-indent="false" style:text-autospace="none"/>
      <style:text-properties officeooo:paragraph-rsid="006b4b9b" fo:background-color="transparent"/>
    </style:style>
    <style:style style:name="P11" style:family="paragraph" style:parent-style-name="Standard">
      <style:paragraph-properties fo:margin-left="0cm" fo:margin-right="0.078cm" fo:margin-top="0.019cm" fo:margin-bottom="0cm" style:contextual-spacing="false" fo:line-height="197%" fo:text-align="justify" style:justify-single-word="false" fo:orphans="0" fo:widows="0" fo:text-indent="0cm" style:auto-text-indent="false" style:text-autospace="none"/>
      <style:text-properties officeooo:paragraph-rsid="0059db6d"/>
    </style:style>
    <style:style style:name="P12" style:family="paragraph" style:parent-style-name="Standard">
      <style:paragraph-properties fo:margin-top="0.019cm" fo:margin-bottom="0cm" style:contextual-spacing="false" fo:line-height="197%" fo:text-align="justify" style:justify-single-word="false" style:text-autospace="none"/>
      <style:text-properties officeooo:paragraph-rsid="00365014" fo:background-color="transparent"/>
    </style:style>
    <style:style style:name="P13" style:family="paragraph" style:parent-style-name="Standard">
      <style:paragraph-properties fo:margin-top="0.019cm" fo:margin-bottom="0cm" style:contextual-spacing="false" fo:line-height="197%" fo:text-align="justify" style:justify-single-word="false" style:text-autospace="none"/>
      <style:text-properties style:font-name="Arial" fo:font-size="11pt" fo:font-weight="bold" officeooo:rsid="001a9ef4" officeooo:paragraph-rsid="00365014" fo:background-color="transparent" style:font-size-asian="11pt" style:font-weight-asian="bold" style:font-name-complex="Arial" style:font-size-complex="11pt"/>
    </style:style>
    <style:style style:name="P14" style:family="paragraph" style:parent-style-name="Standard">
      <style:paragraph-properties fo:margin-top="0.019cm" fo:margin-bottom="0cm" style:contextual-spacing="false" fo:line-height="197%" fo:text-align="center" style:justify-single-word="false" style:text-autospace="none"/>
      <style:text-properties style:font-name="Arial" fo:font-size="11pt" fo:font-weight="bold" officeooo:paragraph-rsid="00365014" style:font-size-asian="11pt" style:font-weight-asian="bold" style:font-name-complex="Arial" style:font-size-complex="11pt"/>
    </style:style>
    <style:style style:name="P15" style:family="paragraph" style:parent-style-name="Standard">
      <style:paragraph-properties fo:margin-left="0cm" fo:margin-right="0.078cm" fo:margin-top="0.019cm" fo:margin-bottom="0cm" style:contextual-spacing="false" fo:line-height="197%" fo:text-align="justify" style:justify-single-word="false" fo:orphans="0" fo:widows="0" fo:text-indent="0cm" style:auto-text-indent="false" style:text-autospace="none"/>
      <style:text-properties style:font-name="Arial" fo:font-size="11pt" fo:letter-spacing="0.002cm" fo:font-weight="bold" style:font-size-asian="11pt" style:font-weight-asian="bold" style:font-name-complex="Arial" style:font-size-complex="11pt"/>
    </style:style>
    <style:style style:name="P16" style:family="paragraph" style:parent-style-name="Standard">
      <style:paragraph-properties fo:margin-left="0cm" fo:margin-right="0.078cm" fo:margin-top="0.019cm" fo:margin-bottom="0cm" style:contextual-spacing="false" fo:line-height="197%" fo:orphans="0" fo:widows="0" fo:text-indent="0cm" style:auto-text-indent="false" style:text-autospace="none"/>
      <style:text-properties style:font-name="Arial" fo:font-size="11pt" fo:letter-spacing="0.002cm" fo:font-weight="bold" style:font-size-asian="11pt" style:font-weight-asian="bold" style:font-name-complex="Arial" style:font-size-complex="11pt"/>
    </style:style>
    <style:style style:name="P17" style:family="paragraph" style:parent-style-name="Standard">
      <style:paragraph-properties fo:margin-left="0cm" fo:margin-right="0.078cm" fo:margin-top="0.019cm" fo:margin-bottom="0cm" style:contextual-spacing="false" fo:line-height="197%" fo:text-align="justify" style:justify-single-word="false" fo:orphans="0" fo:widows="0" fo:text-indent="0cm" style:auto-text-indent="false" style:text-autospace="none"/>
      <style:text-properties style:font-name="Arial" fo:font-size="11pt" fo:letter-spacing="0.002cm" style:font-size-asian="11pt" style:font-name-complex="Arial" style:font-size-complex="11pt"/>
    </style:style>
    <style:style style:name="P18" style:family="paragraph" style:parent-style-name="Standard">
      <style:paragraph-properties fo:margin-left="0cm" fo:margin-right="0.078cm" fo:margin-top="0.019cm" fo:margin-bottom="0cm" style:contextual-spacing="false" fo:line-height="197%" fo:text-align="justify" style:justify-single-word="false" fo:orphans="0" fo:widows="0" fo:text-indent="0cm" style:auto-text-indent="false" style:text-autospace="none"/>
      <style:text-properties officeooo:paragraph-rsid="0028991f"/>
    </style:style>
    <style:style style:name="P19" style:family="paragraph" style:parent-style-name="Standard">
      <style:paragraph-properties fo:margin-left="0cm" fo:margin-right="0.078cm" fo:margin-top="0.019cm" fo:margin-bottom="0cm" style:contextual-spacing="false" fo:line-height="197%" fo:text-align="justify" style:justify-single-word="false" fo:orphans="0" fo:widows="0" fo:text-indent="0cm" style:auto-text-indent="false" style:text-autospace="none"/>
      <style:text-properties style:font-name="Arial" fo:font-size="11pt" fo:letter-spacing="0.002cm" officeooo:paragraph-rsid="006b4b9b" style:font-size-asian="11pt" style:font-name-complex="Arial" style:font-size-complex="11pt"/>
    </style:style>
    <style:style style:name="P20" style:family="paragraph" style:parent-style-name="Standard">
      <style:paragraph-properties fo:margin-left="0cm" fo:margin-right="0.078cm" fo:margin-top="0.019cm" fo:margin-bottom="0cm" style:contextual-spacing="false" fo:line-height="197%" fo:orphans="0" fo:widows="0" fo:text-indent="0cm" style:auto-text-indent="false" style:text-autospace="none"/>
      <style:text-properties style:font-name="Arial" fo:font-size="11pt" fo:letter-spacing="0.002cm" fo:font-weight="bold" fo:background-color="transparent" style:font-size-asian="11pt" style:font-weight-asian="bold" style:font-name-complex="Arial" style:font-size-complex="11pt"/>
    </style:style>
    <style:style style:name="P21" style:family="paragraph" style:parent-style-name="Standard">
      <style:paragraph-properties fo:margin-left="0cm" fo:margin-right="0.078cm" fo:margin-top="0.019cm" fo:margin-bottom="0cm" style:contextual-spacing="false" fo:line-height="197%" fo:text-align="justify" style:justify-single-word="false" fo:orphans="0" fo:widows="0" fo:text-indent="0cm" style:auto-text-indent="false" style:text-autospace="none"/>
      <style:text-properties officeooo:paragraph-rsid="002f7d90"/>
    </style:style>
    <style:style style:name="P22" style:family="paragraph" style:parent-style-name="Standard">
      <style:paragraph-properties fo:margin-left="0cm" fo:margin-right="0.078cm" fo:margin-top="0.019cm" fo:margin-bottom="0cm" style:contextual-spacing="false" fo:line-height="197%" fo:text-align="justify" style:justify-single-word="false" fo:orphans="0" fo:widows="0" fo:text-indent="0cm" style:auto-text-indent="false" style:text-autospace="none"/>
      <style:text-properties officeooo:paragraph-rsid="0033eede" fo:background-color="transparent"/>
    </style:style>
    <style:style style:name="P23" style:family="paragraph" style:parent-style-name="Standard">
      <style:paragraph-properties fo:margin-left="0cm" fo:margin-right="0.078cm" fo:margin-top="0.019cm" fo:margin-bottom="0cm" style:contextual-spacing="false" fo:line-height="197%" fo:text-align="justify" style:justify-single-word="false" fo:orphans="0" fo:widows="0" fo:text-indent="0cm" style:auto-text-indent="false" style:text-autospace="none"/>
      <style:text-properties style:font-name="Arial" fo:font-size="11pt" fo:letter-spacing="0.002cm" fo:font-weight="bold" fo:background-color="transparent" style:font-size-asian="11pt" style:font-weight-asian="bold" style:font-name-complex="Arial" style:font-size-complex="11pt"/>
    </style:style>
    <style:style style:name="P24" style:family="paragraph" style:parent-style-name="Standard">
      <style:paragraph-properties fo:margin-left="0cm" fo:margin-right="0.078cm" fo:margin-top="0.019cm" fo:margin-bottom="0cm" style:contextual-spacing="false" fo:line-height="197%" fo:text-align="justify" style:justify-single-word="false" fo:orphans="0" fo:widows="0" fo:text-indent="0cm" style:auto-text-indent="false" style:text-autospace="none"/>
      <style:text-properties officeooo:paragraph-rsid="008a02e9"/>
    </style:style>
    <style:style style:name="P25" style:family="paragraph" style:parent-style-name="Standard">
      <style:paragraph-properties fo:margin-left="0cm" fo:margin-right="0.078cm" fo:margin-top="0.019cm" fo:margin-bottom="0cm" style:contextual-spacing="false" fo:line-height="197%" fo:text-align="justify" style:justify-single-word="false" fo:orphans="0" fo:widows="0" fo:text-indent="0cm" style:auto-text-indent="false" style:text-autospace="none"/>
      <style:text-properties officeooo:paragraph-rsid="005bb755"/>
    </style:style>
    <style:style style:name="P26" style:family="paragraph" style:parent-style-name="Standard">
      <style:paragraph-properties fo:margin-left="0cm" fo:margin-right="0.09cm" fo:margin-top="0.019cm" fo:margin-bottom="0cm" style:contextual-spacing="false" fo:line-height="197%" fo:text-align="justify" style:justify-single-word="false" fo:orphans="0" fo:widows="0" fo:text-indent="0cm" style:auto-text-indent="false" style:text-autospace="none"/>
    </style:style>
    <style:style style:name="P27" style:family="paragraph" style:parent-style-name="Standard">
      <style:paragraph-properties fo:margin-left="0cm" fo:margin-right="0.09cm" fo:margin-top="0.019cm" fo:margin-bottom="0cm" style:contextual-spacing="false" fo:line-height="197%" fo:text-align="justify" style:justify-single-word="false" fo:orphans="0" fo:widows="0" fo:text-indent="0cm" style:auto-text-indent="false" style:text-autospace="none"/>
      <style:text-properties officeooo:paragraph-rsid="0028991f" fo:background-color="transparent"/>
    </style:style>
    <style:style style:name="P28" style:family="paragraph" style:parent-style-name="Standard">
      <style:paragraph-properties fo:margin-left="0cm" fo:margin-right="0.09cm" fo:margin-top="0.019cm" fo:margin-bottom="0cm" style:contextual-spacing="false" fo:line-height="197%" fo:text-align="justify" style:justify-single-word="false" fo:orphans="0" fo:widows="0" fo:text-indent="0cm" style:auto-text-indent="false" style:text-autospace="none"/>
      <style:text-properties style:font-name="Arial" fo:font-size="11pt" fo:background-color="transparent" style:font-size-asian="11pt" style:font-name-complex="Arial" style:font-size-complex="11pt"/>
    </style:style>
    <style:style style:name="P29" style:family="paragraph" style:parent-style-name="Standard">
      <style:paragraph-properties fo:margin-left="0cm" fo:margin-right="0.09cm" fo:margin-top="0.019cm" fo:margin-bottom="0cm" style:contextual-spacing="false" fo:line-height="197%" fo:text-align="justify" style:justify-single-word="false" fo:orphans="0" fo:widows="0" fo:text-indent="0cm" style:auto-text-indent="false" style:text-autospace="none"/>
      <style:text-properties style:font-name="Arial" fo:font-size="11pt" officeooo:paragraph-rsid="00829f90" fo:background-color="transparent" style:font-size-asian="11pt" style:font-name-complex="Arial" style:font-size-complex="11pt"/>
    </style:style>
    <style:style style:name="P30" style:family="paragraph" style:parent-style-name="Standard">
      <style:paragraph-properties fo:margin-left="0cm" fo:margin-right="0.09cm" fo:margin-top="0.019cm" fo:margin-bottom="0cm" style:contextual-spacing="false" fo:line-height="197%" fo:text-align="justify" style:justify-single-word="false" fo:orphans="0" fo:widows="0" fo:text-indent="0cm" style:auto-text-indent="false" style:text-autospace="none"/>
      <style:text-properties officeooo:paragraph-rsid="00380ae3" fo:background-color="transparent"/>
    </style:style>
    <style:style style:name="P31" style:family="paragraph" style:parent-style-name="Standard">
      <style:paragraph-properties fo:margin-left="0cm" fo:margin-right="0.09cm" fo:margin-top="0.019cm" fo:margin-bottom="0cm" style:contextual-spacing="false" fo:line-height="197%" fo:text-align="justify" style:justify-single-word="false" fo:orphans="0" fo:widows="0" fo:text-indent="0cm" style:auto-text-indent="false" style:text-autospace="none"/>
      <style:text-properties officeooo:paragraph-rsid="004a3eaf" fo:background-color="transparent"/>
    </style:style>
    <style:style style:name="P32" style:family="paragraph" style:parent-style-name="Standard">
      <style:paragraph-properties fo:margin-left="0cm" fo:margin-right="0.09cm" fo:margin-top="0.019cm" fo:margin-bottom="0cm" style:contextual-spacing="false" fo:line-height="197%" fo:text-align="justify" style:justify-single-word="false" fo:orphans="0" fo:widows="0" fo:text-indent="0cm" style:auto-text-indent="false" style:text-autospace="none"/>
      <style:text-properties style:font-name="Arial" fo:font-size="11pt" style:font-size-asian="11pt" style:font-name-complex="Arial" style:font-size-complex="11pt"/>
    </style:style>
    <style:style style:name="P33" style:family="paragraph" style:parent-style-name="Standard">
      <style:paragraph-properties fo:margin-left="0cm" fo:margin-right="0.09cm" fo:margin-top="0.019cm" fo:margin-bottom="0cm" style:contextual-spacing="false" fo:line-height="197%" fo:text-align="justify" style:justify-single-word="false" fo:orphans="0" fo:widows="0" fo:text-indent="0cm" style:auto-text-indent="false" style:text-autospace="none"/>
      <style:text-properties fo:background-color="transparent"/>
    </style:style>
    <style:style style:name="P34" style:family="paragraph" style:parent-style-name="Standard">
      <style:paragraph-properties fo:margin-left="0cm" fo:margin-right="0.078cm" fo:margin-top="0.019cm" fo:margin-bottom="0cm" style:contextual-spacing="false" fo:line-height="197%" fo:orphans="0" fo:widows="0" fo:text-indent="0cm" style:auto-text-indent="false" style:text-autospace="none"/>
    </style:style>
    <style:style style:name="P35" style:family="paragraph" style:parent-style-name="Standard">
      <style:paragraph-properties fo:margin-left="0cm" fo:margin-right="0.078cm" fo:margin-top="0.019cm" fo:margin-bottom="0cm" style:contextual-spacing="false" fo:line-height="197%" fo:text-align="justify" style:justify-single-word="false" fo:orphans="0" fo:widows="0" fo:text-indent="0cm" style:auto-text-indent="false" style:text-autospace="none"/>
      <style:text-properties style:font-name="Arial" fo:font-size="11pt" style:font-size-asian="11pt" style:font-name-complex="Arial" style:font-size-complex="11pt"/>
    </style:style>
    <style:style style:name="P36" style:family="paragraph" style:parent-style-name="Standard">
      <style:paragraph-properties fo:margin-left="0cm" fo:margin-right="0.078cm" fo:margin-top="0.019cm" fo:margin-bottom="0cm" style:contextual-spacing="false" fo:line-height="197%" fo:text-align="justify" style:justify-single-word="false" fo:orphans="0" fo:widows="0" fo:text-indent="0cm" style:auto-text-indent="false" style:text-autospace="none"/>
      <style:text-properties officeooo:paragraph-rsid="002b5357"/>
    </style:style>
    <style:style style:name="P37" style:family="paragraph" style:parent-style-name="Standard">
      <style:paragraph-properties fo:margin-left="0cm" fo:margin-right="0.078cm" fo:margin-top="0.019cm" fo:margin-bottom="0cm" style:contextual-spacing="false" fo:line-height="197%" fo:text-align="justify" style:justify-single-word="false" fo:orphans="0" fo:widows="0" fo:text-indent="0cm" style:auto-text-indent="false" style:text-autospace="none"/>
      <style:text-properties officeooo:paragraph-rsid="0051e784"/>
    </style:style>
    <style:style style:name="P38" style:family="paragraph" style:parent-style-name="Standard">
      <style:paragraph-properties fo:margin-left="0cm" fo:margin-right="0.079cm" fo:line-height="0.635cm" fo:text-align="center" style:justify-single-word="false" fo:orphans="0" fo:widows="0" fo:text-indent="0cm" style:auto-text-indent="false" style:text-autospace="none"/>
      <style:text-properties style:font-name="Arial" fo:font-size="11pt" fo:font-weight="bold" style:font-size-asian="11pt" style:font-weight-asian="bold" style:font-name-complex="Arial" style:font-size-complex="11pt"/>
    </style:style>
    <style:style style:name="P39" style:family="paragraph" style:parent-style-name="Standard">
      <style:paragraph-properties fo:margin-left="0cm" fo:margin-right="0.079cm" fo:line-height="0.635cm" fo:text-align="justify" style:justify-single-word="false" fo:orphans="0" fo:widows="0" fo:text-indent="0cm" style:auto-text-indent="false" style:text-autospace="none"/>
      <style:text-properties style:font-name="Arial" fo:font-size="11pt" style:font-size-asian="11pt" style:font-name-complex="Arial" style:font-size-complex="11pt"/>
    </style:style>
    <style:style style:name="P40" style:family="paragraph" style:parent-style-name="Standard">
      <style:paragraph-properties fo:margin-left="0cm" fo:margin-right="0.079cm" fo:line-height="0.635cm" fo:text-align="center" style:justify-single-word="false" fo:orphans="0" fo:widows="0" fo:text-indent="0cm" style:auto-text-indent="false" style:text-autospace="none"/>
      <style:text-properties style:font-name="Arial" fo:font-size="11pt" style:font-size-asian="11pt" style:font-name-complex="Arial" style:font-size-complex="11pt"/>
    </style:style>
    <style:style style:name="P41" style:family="paragraph" style:parent-style-name="Standard">
      <style:paragraph-properties fo:margin-left="0cm" fo:margin-right="0.079cm" fo:margin-top="0.635cm" fo:margin-bottom="0cm" style:contextual-spacing="false" fo:line-height="197%" fo:text-align="justify" style:justify-single-word="false" fo:orphans="0" fo:widows="0" fo:text-indent="0cm" style:auto-text-indent="false" style:text-autospace="none"/>
    </style:style>
    <style:style style:name="P42" style:family="paragraph" style:parent-style-name="Standard">
      <style:paragraph-properties fo:margin-left="0cm" fo:margin-right="0.078cm" fo:margin-top="0.019cm" fo:margin-bottom="0cm" style:contextual-spacing="false" fo:line-height="197%" fo:text-align="justify" style:justify-single-word="false" fo:orphans="0" fo:widows="0" fo:text-indent="0cm" style:auto-text-indent="false" style:text-autospace="none"/>
      <style:text-properties fo:background-color="transparent"/>
    </style:style>
    <style:style style:name="P43" style:family="paragraph" style:parent-style-name="Standard">
      <style:paragraph-properties fo:margin-left="0cm" fo:margin-right="0.078cm" fo:margin-top="0.019cm" fo:margin-bottom="0cm" style:contextual-spacing="false" fo:line-height="197%" fo:text-align="justify" style:justify-single-word="false" fo:orphans="0" fo:widows="0" fo:text-indent="0cm" style:auto-text-indent="false" style:text-autospace="none"/>
      <style:text-properties style:font-name="Arial" fo:font-size="11pt" fo:background-color="transparent" style:font-size-asian="11pt" style:font-name-complex="Arial" style:font-size-complex="11pt"/>
    </style:style>
    <style:style style:name="P44" style:family="paragraph" style:parent-style-name="Standard">
      <style:paragraph-properties fo:margin-left="0cm" fo:margin-right="0.078cm" fo:margin-top="0.019cm" fo:margin-bottom="0cm" style:contextual-spacing="false" fo:line-height="197%" fo:text-align="justify" style:justify-single-word="false" fo:orphans="0" fo:widows="0" fo:text-indent="0cm" style:auto-text-indent="false" style:text-autospace="none"/>
      <style:text-properties style:font-name="Arial" fo:font-size="11pt" fo:font-weight="bold" fo:background-color="transparent" style:font-size-asian="11pt" style:font-weight-asian="bold" style:font-name-complex="Arial" style:font-size-complex="11pt"/>
    </style:style>
    <style:style style:name="P45" style:family="paragraph" style:parent-style-name="Standard">
      <style:paragraph-properties fo:margin-left="0cm" fo:margin-right="0.078cm" fo:margin-top="0.019cm" fo:margin-bottom="0cm" style:contextual-spacing="false" fo:line-height="197%" fo:text-align="justify" style:justify-single-word="false" fo:orphans="0" fo:widows="0" fo:text-indent="0cm" style:auto-text-indent="false" style:text-autospace="none"/>
      <style:text-properties style:font-name="Arial" fo:font-size="11pt" fo:font-weight="bold" style:font-size-asian="11pt" style:font-weight-asian="bold" style:font-name-complex="Arial" style:font-size-complex="11pt"/>
    </style:style>
    <style:style style:name="P46" style:family="paragraph" style:parent-style-name="Standard">
      <style:paragraph-properties fo:margin-left="0cm" fo:margin-right="0.078cm" fo:margin-top="0.019cm" fo:margin-bottom="0cm" style:contextual-spacing="false" fo:line-height="197%" fo:text-align="justify" style:justify-single-word="false" fo:orphans="0" fo:widows="0" fo:text-indent="0cm" style:auto-text-indent="false" style:text-autospace="none"/>
      <style:text-properties officeooo:paragraph-rsid="005502e5"/>
    </style:style>
    <style:style style:name="P47" style:family="paragraph" style:parent-style-name="Standard">
      <style:paragraph-properties fo:margin-left="0cm" fo:margin-right="0.078cm" fo:margin-top="0.019cm" fo:margin-bottom="0cm" style:contextual-spacing="false" fo:line-height="197%" fo:text-align="justify" style:justify-single-word="false" fo:orphans="0" fo:widows="0" fo:text-indent="0cm" style:auto-text-indent="false" style:text-autospace="none"/>
      <style:text-properties officeooo:paragraph-rsid="005f75bc"/>
    </style:style>
    <style:style style:name="P48" style:family="paragraph" style:parent-style-name="Standard">
      <style:paragraph-properties fo:margin-left="0cm" fo:margin-right="0.078cm" fo:margin-top="0.019cm" fo:margin-bottom="0cm" style:contextual-spacing="false" fo:line-height="197%" fo:text-align="justify" style:justify-single-word="false" fo:orphans="0" fo:widows="0" fo:text-indent="0cm" style:auto-text-indent="false" style:text-autospace="none"/>
      <style:text-properties style:font-name="Arial" fo:font-size="11pt" officeooo:rsid="0054d232" officeooo:paragraph-rsid="005f75bc" style:font-size-asian="11pt" style:font-name-complex="Arial" style:font-size-complex="11pt"/>
    </style:style>
    <style:style style:name="P49" style:family="paragraph" style:parent-style-name="Standard">
      <style:paragraph-properties fo:margin-left="0cm" fo:margin-right="0.078cm" fo:margin-top="0.019cm" fo:margin-bottom="0cm" style:contextual-spacing="false" fo:line-height="197%" fo:text-align="justify" style:justify-single-word="false" fo:orphans="0" fo:widows="0" fo:text-indent="0cm" style:auto-text-indent="false" style:text-autospace="none"/>
      <style:text-properties officeooo:paragraph-rsid="007ee88c"/>
    </style:style>
    <style:style style:name="P50" style:family="paragraph" style:parent-style-name="Standard">
      <style:paragraph-properties fo:margin-left="0cm" fo:margin-right="0.078cm" fo:margin-top="0.019cm" fo:margin-bottom="0cm" style:contextual-spacing="false" fo:line-height="197%" fo:text-align="justify" style:justify-single-word="false" fo:orphans="0" fo:widows="0" fo:text-indent="0cm" style:auto-text-indent="false" style:text-autospace="none"/>
      <style:text-properties officeooo:paragraph-rsid="007ee88c" fo:background-color="transparent"/>
    </style:style>
    <style:style style:name="P51" style:family="paragraph" style:parent-style-name="Standard">
      <style:paragraph-properties fo:margin-left="0cm" fo:margin-right="0.078cm" fo:margin-top="0.019cm" fo:margin-bottom="0cm" style:contextual-spacing="false" fo:line-height="197%" fo:text-align="justify" style:justify-single-word="false" fo:orphans="0" fo:widows="0" fo:text-indent="0cm" style:auto-text-indent="false" style:text-autospace="none"/>
      <style:text-properties style:font-name="Arial" fo:font-size="11pt" officeooo:rsid="0054d232" officeooo:paragraph-rsid="007ee88c" fo:background-color="transparent" style:font-size-asian="11pt" style:font-name-complex="Arial" style:font-size-complex="11pt"/>
    </style:style>
    <style:style style:name="P52" style:family="paragraph" style:parent-style-name="Standard">
      <style:paragraph-properties fo:margin-left="0cm" fo:margin-right="0.078cm" fo:margin-top="0.019cm" fo:margin-bottom="0cm" style:contextual-spacing="false" fo:line-height="197%" fo:text-align="justify" style:justify-single-word="false" fo:orphans="0" fo:widows="0" fo:text-indent="0cm" style:auto-text-indent="false" style:text-autospace="none"/>
      <style:text-properties style:font-name="Arial" fo:background-color="transparent" style:font-name-complex="Arial" style:font-size-complex="11pt"/>
    </style:style>
    <style:style style:name="P53" style:family="paragraph" style:parent-style-name="Standard">
      <style:paragraph-properties fo:margin-left="0cm" fo:margin-right="0.078cm" fo:margin-top="0.019cm" fo:margin-bottom="0cm" style:contextual-spacing="false" fo:line-height="197%" fo:text-align="justify" style:justify-single-word="false" fo:orphans="0" fo:widows="0" fo:text-indent="0cm" style:auto-text-indent="false" style:text-autospace="none"/>
      <style:text-properties style:use-window-font-color="true" loext:opacity="0%" style:font-name="Arial" fo:font-size="11pt" fo:language="it" fo:country="IT" fo:font-weight="bold" officeooo:rsid="007d9a4d" style:font-name-asian="SimSun" style:font-size-asian="11pt" style:language-asian="zh" style:country-asian="CN" style:font-weight-asian="bold" style:font-name-complex="Arial" style:font-size-complex="11pt" style:language-complex="ar" style:country-complex="SA"/>
    </style:style>
    <style:style style:name="T1" style:family="text">
      <style:text-properties style:font-name="Arial" fo:font-size="11pt" fo:font-weight="bold" style:font-size-asian="11pt" style:font-weight-asian="bold" style:font-name-complex="Arial" style:font-size-complex="11pt" style:font-weight-complex="bold" style:text-scale="99%"/>
    </style:style>
    <style:style style:name="T2" style:family="text">
      <style:text-properties style:font-name="Arial" fo:font-size="11pt" fo:letter-spacing="0.002cm" fo:font-weight="bold" style:font-size-asian="11pt" style:font-weight-asian="bold" style:font-name-complex="Arial" style:font-size-complex="11pt" style:font-weight-complex="bold"/>
    </style:style>
    <style:style style:name="T3" style:family="text">
      <style:text-properties style:font-name="Arial" fo:font-size="11pt" fo:font-weight="bold" style:font-size-asian="11pt" style:font-weight-asian="bold" style:font-name-complex="Arial" style:font-size-complex="11pt" style:font-weight-complex="bold"/>
    </style:style>
    <style:style style:name="T4" style:family="text">
      <style:text-properties style:font-name="Arial" fo:font-size="11pt" fo:letter-spacing="-0.002cm" fo:background-color="transparent" loext:char-shading-value="0" style:font-size-asian="11pt" style:font-name-complex="Arial" style:font-size-complex="11pt"/>
    </style:style>
    <style:style style:name="T5" style:family="text">
      <style:text-properties style:font-name="Arial" fo:font-size="11pt" fo:letter-spacing="0.002cm" fo:background-color="transparent" loext:char-shading-value="0" style:font-size-asian="11pt" style:font-name-complex="Arial" style:font-size-complex="11pt"/>
    </style:style>
    <style:style style:name="T6" style:family="text">
      <style:text-properties style:font-name="Arial" fo:font-size="11pt" fo:letter-spacing="0.067cm" fo:background-color="transparent" loext:char-shading-value="0" style:font-size-asian="11pt" style:font-name-complex="Arial" style:font-size-complex="11pt"/>
    </style:style>
    <style:style style:name="T7" style:family="text">
      <style:text-properties style:font-name="Arial" fo:font-size="11pt" fo:letter-spacing="-0.002cm" fo:font-weight="bold" fo:background-color="transparent" loext:char-shading-value="0" style:font-size-asian="11pt" style:font-weight-asian="bold" style:font-name-complex="Arial" style:font-size-complex="11pt"/>
    </style:style>
    <style:style style:name="T8" style:family="text">
      <style:text-properties style:font-name="Arial" fo:font-size="11pt" fo:letter-spacing="0.002cm" fo:font-weight="bold" fo:background-color="transparent" loext:char-shading-value="0" style:font-size-asian="11pt" style:font-weight-asian="bold" style:font-name-complex="Arial" style:font-size-complex="11pt"/>
    </style:style>
    <style:style style:name="T9" style:family="text">
      <style:text-properties style:font-name="Arial" fo:font-size="11pt" fo:letter-spacing="0.065cm" fo:font-weight="bold" fo:background-color="transparent" loext:char-shading-value="0" style:font-size-asian="11pt" style:font-weight-asian="bold" style:font-name-complex="Arial" style:font-size-complex="11pt"/>
    </style:style>
    <style:style style:name="T10" style:family="text">
      <style:text-properties style:font-name="Arial" fo:font-size="11pt" fo:letter-spacing="0.002cm" officeooo:rsid="006a3f53" fo:background-color="transparent" loext:char-shading-value="0" style:font-size-asian="11pt" style:font-name-complex="Arial" style:font-size-complex="11pt"/>
    </style:style>
    <style:style style:name="T11" style:family="text">
      <style:text-properties style:font-name="Arial" fo:font-size="11pt" fo:letter-spacing="0.071cm" fo:background-color="transparent" loext:char-shading-value="0" style:font-size-asian="11pt" style:font-name-complex="Arial" style:font-size-complex="11pt"/>
    </style:style>
    <style:style style:name="T12" style:family="text">
      <style:text-properties style:font-name="Arial" fo:font-size="11pt" fo:letter-spacing="0.021cm" fo:background-color="transparent" loext:char-shading-value="0" style:font-size-asian="11pt" style:font-name-complex="Arial" style:font-size-complex="11pt"/>
    </style:style>
    <style:style style:name="T13" style:family="text">
      <style:text-properties style:font-name="Arial" fo:font-size="11pt" fo:letter-spacing="0.025cm" fo:background-color="transparent" loext:char-shading-value="0" style:font-size-asian="11pt" style:font-name-complex="Arial" style:font-size-complex="11pt"/>
    </style:style>
    <style:style style:name="T14" style:family="text">
      <style:text-properties style:font-name="Arial" fo:font-size="11pt" fo:letter-spacing="-0.009cm" fo:background-color="transparent" loext:char-shading-value="0" style:font-size-asian="11pt" style:font-name-complex="Arial" style:font-size-complex="11pt"/>
    </style:style>
    <style:style style:name="T15" style:family="text">
      <style:text-properties style:font-name="Arial" fo:font-size="11pt" fo:letter-spacing="0.019cm" fo:background-color="transparent" loext:char-shading-value="0" style:font-size-asian="11pt" style:font-name-complex="Arial" style:font-size-complex="11pt"/>
    </style:style>
    <style:style style:name="T16" style:family="text">
      <style:text-properties style:font-name="Arial" fo:font-size="11pt" fo:letter-spacing="0.002cm" officeooo:rsid="0017313a" fo:background-color="transparent" loext:char-shading-value="0" style:font-size-asian="11pt" style:font-name-complex="Arial" style:font-size-complex="11pt"/>
    </style:style>
    <style:style style:name="T17" style:family="text">
      <style:text-properties style:use-window-font-color="true" loext:opacity="0%" style:font-name="Arial" fo:font-size="11pt" fo:letter-spacing="0.002cm" fo:language="it" fo:country="IT" officeooo:rsid="0093e5c1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18" style:family="text">
      <style:text-properties style:font-name="Arial" fo:font-size="11pt" fo:letter-spacing="0.002cm" officeooo:rsid="0093e5c1" fo:background-color="transparent" loext:char-shading-value="0" style:font-size-asian="11pt" style:font-name-complex="Arial" style:font-size-complex="11pt"/>
    </style:style>
    <style:style style:name="T19" style:family="text">
      <style:text-properties style:font-name="Arial" fo:font-size="11pt" fo:letter-spacing="0.092cm" fo:background-color="transparent" loext:char-shading-value="0" style:font-size-asian="11pt" style:font-name-complex="Arial" style:font-size-complex="11pt"/>
    </style:style>
    <style:style style:name="T20" style:family="text">
      <style:text-properties style:font-name="Arial" fo:font-size="11pt" fo:letter-spacing="0.095cm" fo:background-color="transparent" loext:char-shading-value="0" style:font-size-asian="11pt" style:font-name-complex="Arial" style:font-size-complex="11pt"/>
    </style:style>
    <style:style style:name="T21" style:family="text">
      <style:text-properties style:font-name="Arial" fo:font-size="11pt" fo:letter-spacing="0.093cm" fo:background-color="transparent" loext:char-shading-value="0" style:font-size-asian="11pt" style:font-name-complex="Arial" style:font-size-complex="11pt"/>
    </style:style>
    <style:style style:name="T22" style:family="text">
      <style:text-properties style:font-name="Arial" fo:font-size="11pt" fo:letter-spacing="0.004cm" fo:background-color="transparent" loext:char-shading-value="0" style:font-size-asian="11pt" style:font-name-complex="Arial" style:font-size-complex="11pt"/>
    </style:style>
    <style:style style:name="T23" style:family="text">
      <style:text-properties style:font-name="Arial" fo:font-size="11pt" fo:letter-spacing="0.005cm" fo:background-color="transparent" loext:char-shading-value="0" style:font-size-asian="11pt" style:font-name-complex="Arial" style:font-size-complex="11pt"/>
    </style:style>
    <style:style style:name="T24" style:family="text">
      <style:text-properties style:font-name="Arial" fo:font-size="11pt" fo:letter-spacing="0.002cm" officeooo:rsid="008f6a46" fo:background-color="transparent" loext:char-shading-value="0" style:font-size-asian="11pt" style:font-name-complex="Arial" style:font-size-complex="11pt"/>
    </style:style>
    <style:style style:name="T25" style:family="text">
      <style:text-properties style:use-window-font-color="true" loext:opacity="0%" style:font-name="Arial" fo:font-size="11pt" fo:letter-spacing="0.002cm" fo:language="it" fo:country="IT" officeooo:rsid="008f6a46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26" style:family="text">
      <style:text-properties style:font-name="Arial" fo:font-size="11pt" style:font-size-asian="11pt" style:font-name-complex="Arial" style:font-size-complex="11pt"/>
    </style:style>
    <style:style style:name="T27" style:family="text">
      <style:text-properties style:font-name="Arial" fo:font-size="11pt" fo:font-weight="bold" style:font-size-asian="11pt" style:font-weight-asian="bold" style:font-name-complex="Arial" style:font-size-complex="11pt"/>
    </style:style>
    <style:style style:name="T28" style:family="text">
      <style:text-properties style:font-name="Arial" fo:font-size="11pt" officeooo:rsid="006b4b9b" style:font-size-asian="11pt" style:font-name-complex="Arial" style:font-size-complex="11pt"/>
    </style:style>
    <style:style style:name="T29" style:family="text">
      <style:text-properties style:font-name="Arial" fo:font-size="11pt" fo:letter-spacing="0.002cm" style:font-size-asian="11pt" style:font-name-complex="Arial" style:font-size-complex="11pt"/>
    </style:style>
    <style:style style:name="T30" style:family="text">
      <style:text-properties style:font-name="Arial" fo:font-size="11pt" fo:letter-spacing="-0.002cm" style:font-size-asian="11pt" style:font-name-complex="Arial" style:font-size-complex="11pt"/>
    </style:style>
    <style:style style:name="T31" style:family="text">
      <style:text-properties style:font-name="Arial" fo:font-size="11pt" fo:letter-spacing="0.004cm" style:font-size-asian="11pt" style:font-name-complex="Arial" style:font-size-complex="11pt"/>
    </style:style>
    <style:style style:name="T32" style:family="text">
      <style:text-properties style:font-name="Arial" fo:font-size="11pt" fo:letter-spacing="0.002cm" fo:font-weight="bold" style:font-size-asian="11pt" style:font-weight-asian="bold" style:font-name-complex="Arial" style:font-size-complex="11pt" style:font-weight-complex="bold" style:text-scale="99%"/>
    </style:style>
    <style:style style:name="T33" style:family="text">
      <style:text-properties style:font-name="Arial" fo:font-size="11pt" fo:letter-spacing="-0.002cm" fo:font-weight="bold" style:font-size-asian="11pt" style:font-weight-asian="bold" style:font-name-complex="Arial" style:font-size-complex="11pt" style:font-weight-complex="bold"/>
    </style:style>
    <style:style style:name="T34" style:family="text">
      <style:text-properties style:font-name="Arial" fo:font-size="11pt" fo:letter-spacing="-0.002cm" fo:font-weight="bold" style:font-size-asian="11pt" style:font-weight-asian="bold" style:font-name-complex="Arial" style:font-size-complex="11pt" style:font-weight-complex="bold" style:text-scale="99%"/>
    </style:style>
    <style:style style:name="T35" style:family="text">
      <style:text-properties style:font-name="Arial" fo:font-size="11pt" officeooo:rsid="006a3f53" style:font-size-asian="11pt" style:font-name-complex="Arial" style:font-size-complex="11pt"/>
    </style:style>
    <style:style style:name="T36" style:family="text">
      <style:text-properties style:font-name="Arial" fo:font-size="11pt" fo:background-color="transparent" loext:char-shading-value="0" style:font-size-asian="11pt" style:font-name-complex="Arial" style:font-size-complex="11pt"/>
    </style:style>
    <style:style style:name="T37" style:family="text">
      <style:text-properties style:font-name="Arial" fo:font-size="11pt" officeooo:rsid="006a3f53" fo:background-color="transparent" loext:char-shading-value="0" style:font-size-asian="11pt" style:font-name-complex="Arial" style:font-size-complex="11pt"/>
    </style:style>
    <style:style style:name="T38" style:family="text">
      <style:text-properties style:font-name="Arial" fo:font-size="11pt" fo:letter-spacing="0.007cm" style:font-size-asian="11pt" style:font-name-complex="Arial" style:font-size-complex="11pt"/>
    </style:style>
    <style:style style:name="T39" style:family="text">
      <style:text-properties style:font-name="Arial" fo:font-size="11pt" officeooo:rsid="0040fea8" fo:background-color="transparent" loext:char-shading-value="0" style:font-size-asian="11pt" style:font-name-complex="Arial" style:font-size-complex="11pt"/>
    </style:style>
    <style:style style:name="T40" style:family="text">
      <style:text-properties style:font-name="Arial" fo:font-size="11pt" officeooo:rsid="00253469" fo:background-color="transparent" loext:char-shading-value="0" style:font-size-asian="11pt" style:font-name-complex="Arial" style:font-size-complex="11pt"/>
    </style:style>
    <style:style style:name="T41" style:family="text">
      <style:text-properties style:font-name="Arial" fo:font-size="11pt" fo:letter-spacing="0.007cm" fo:background-color="transparent" loext:char-shading-value="0" style:font-size-asian="11pt" style:font-name-complex="Arial" style:font-size-complex="11pt"/>
    </style:style>
    <style:style style:name="T42" style:family="text">
      <style:text-properties style:use-window-font-color="true" loext:opacity="0%" style:font-name="Arial" fo:font-size="11pt" fo:letter-spacing="0.002cm" fo:language="it" fo:country="IT" officeooo:rsid="0042a810" style:font-name-asian="Times New Roman" style:font-size-asian="11pt" style:language-asian="it" style:country-asian="IT" style:font-name-complex="Arial" style:font-size-complex="11pt"/>
    </style:style>
    <style:style style:name="T43" style:family="text">
      <style:text-properties style:use-window-font-color="true" loext:opacity="0%" style:font-name="Arial" fo:font-size="11pt" fo:letter-spacing="0.002cm" fo:language="it" fo:country="IT" officeooo:rsid="00253469" style:font-name-asian="Times New Roman" style:font-size-asian="11pt" style:language-asian="it" style:country-asian="IT" style:font-name-complex="Arial" style:font-size-complex="11pt"/>
    </style:style>
    <style:style style:name="T44" style:family="text">
      <style:text-properties style:use-window-font-color="true" loext:opacity="0%" style:font-name="Arial" fo:font-size="11pt" fo:letter-spacing="0.002cm" fo:language="it" fo:country="IT" officeooo:rsid="006b4b9b" style:font-name-asian="Times New Roman" style:font-size-asian="11pt" style:language-asian="it" style:country-asian="IT" style:font-name-complex="Arial" style:font-size-complex="11pt"/>
    </style:style>
    <style:style style:name="T45" style:family="text">
      <style:text-properties style:use-window-font-color="true" loext:opacity="0%" style:font-name="Arial" fo:font-size="11pt" fo:letter-spacing="0.002cm" fo:language="it" fo:country="IT" officeooo:rsid="0051e784" style:font-name-asian="Times New Roman" style:font-size-asian="11pt" style:language-asian="it" style:country-asian="IT" style:font-name-complex="Arial" style:font-size-complex="11pt"/>
    </style:style>
    <style:style style:name="T46" style:family="text">
      <style:text-properties style:font-name="Arial" fo:font-size="11pt" fo:letter-spacing="0.002cm" officeooo:rsid="0042a810" fo:background-color="transparent" loext:char-shading-value="0" style:font-size-asian="11pt" style:font-name-complex="Arial" style:font-size-complex="11pt"/>
    </style:style>
    <style:style style:name="T47" style:family="text">
      <style:text-properties style:font-name="Arial" fo:font-size="11pt" fo:letter-spacing="0.002cm" officeooo:rsid="0059db6d" fo:background-color="transparent" loext:char-shading-value="0" style:font-size-asian="11pt" style:font-name-complex="Arial" style:font-size-complex="11pt"/>
    </style:style>
    <style:style style:name="T48" style:family="text">
      <style:text-properties style:font-name="Arial" fo:font-size="11pt" fo:letter-spacing="0.002cm" officeooo:rsid="00253469" fo:background-color="transparent" loext:char-shading-value="0" style:font-size-asian="11pt" style:font-name-complex="Arial" style:font-size-complex="11pt"/>
    </style:style>
    <style:style style:name="T49" style:family="text">
      <style:text-properties style:use-window-font-color="true" loext:opacity="0%" style:font-name="Arial" fo:font-size="11pt" fo:letter-spacing="0.002cm" fo:language="it" fo:country="IT" officeooo:rsid="0042a810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50" style:family="text">
      <style:text-properties style:font-name="Arial" fo:font-size="11pt" fo:letter-spacing="0.002cm" officeooo:rsid="00334bb6" fo:background-color="transparent" loext:char-shading-value="0" style:font-size-asian="11pt" style:font-name-complex="Arial" style:font-size-complex="11pt"/>
    </style:style>
    <style:style style:name="T51" style:family="text">
      <style:text-properties style:use-window-font-color="true" loext:opacity="0%" style:font-name="Arial" fo:font-size="11pt" fo:letter-spacing="0.002cm" fo:language="it" fo:country="IT" officeooo:rsid="00251fe8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52" style:family="text">
      <style:text-properties style:use-window-font-color="true" loext:opacity="0%" style:font-name="Arial" fo:font-size="11pt" fo:letter-spacing="0.002cm" fo:language="it" fo:country="IT" officeooo:rsid="006b4b9b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53" style:family="text">
      <style:text-properties style:font-name="Arial" fo:font-size="11pt" fo:letter-spacing="0.002cm" officeooo:rsid="006b4b9b" fo:background-color="transparent" loext:char-shading-value="0" style:font-size-asian="11pt" style:font-name-complex="Arial" style:font-size-complex="11pt"/>
    </style:style>
    <style:style style:name="T54" style:family="text">
      <style:text-properties style:font-name="Arial" fo:font-size="11pt" officeooo:rsid="0042a810" style:font-size-asian="11pt" style:font-name-complex="Arial" style:font-size-complex="11pt"/>
    </style:style>
    <style:style style:name="T55" style:family="text">
      <style:text-properties style:font-name="Arial" fo:font-size="11pt" officeooo:rsid="0059db6d" style:font-size-asian="11pt" style:font-name-complex="Arial" style:font-size-complex="11pt"/>
    </style:style>
    <style:style style:name="T56" style:family="text">
      <style:text-properties style:font-name="Arial" fo:font-size="11pt" officeooo:rsid="001a9ef4" style:font-size-asian="11pt" style:font-name-complex="Arial" style:font-size-complex="11pt"/>
    </style:style>
    <style:style style:name="T57" style:family="text">
      <style:text-properties style:use-window-font-color="true" loext:opacity="0%" style:font-name="Arial" fo:font-size="11pt" fo:language="it" fo:country="IT" officeooo:rsid="006b4b9b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58" style:family="text">
      <style:text-properties style:use-window-font-color="true" loext:opacity="0%" style:font-name="Arial" fo:font-size="11pt" fo:language="it" fo:country="IT" officeooo:rsid="006b4b9b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59" style:family="text">
      <style:text-properties style:font-name="Arial" fo:font-size="11pt" fo:letter-spacing="0.002cm" officeooo:rsid="006b4b9b" style:font-size-asian="11pt" style:font-name-complex="Arial" style:font-size-complex="11pt"/>
    </style:style>
    <style:style style:name="T60" style:family="text">
      <style:text-properties style:use-window-font-color="true" loext:opacity="0%" style:font-name="Arial" fo:font-size="11pt" fo:letter-spacing="0.002cm" fo:language="it" fo:country="IT" officeooo:rsid="006b4b9b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61" style:family="text">
      <style:text-properties style:use-window-font-color="true" loext:opacity="0%" style:font-name="Arial" fo:font-size="11pt" fo:letter-spacing="0.002cm" fo:language="it" fo:country="IT" officeooo:rsid="00334bb6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62" style:family="text">
      <style:text-properties fo:background-color="transparent" loext:char-shading-value="0"/>
    </style:style>
    <style:style style:name="T63" style:family="text">
      <style:text-properties style:use-window-font-color="true" loext:opacity="0%" fo:language="it" fo:country="IT" officeooo:rsid="006b4b9b" fo:background-color="transparent" loext:char-shading-value="0" style:font-name-asian="SimSun" style:language-asian="zh" style:country-asian="CN" style:language-complex="ar" style:country-complex="SA"/>
    </style:style>
    <style:style style:name="T64" style:family="text">
      <style:text-properties style:use-window-font-color="true" loext:opacity="0%" style:font-name="Arial" fo:font-size="11pt" fo:language="it" fo:country="IT" officeooo:rsid="00365014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65" style:family="text">
      <style:text-properties style:use-window-font-color="true" loext:opacity="0%" style:font-name="Arial" fo:font-size="11pt" fo:language="it" fo:country="IT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66" style:family="text">
      <style:text-properties style:use-window-font-color="true" loext:opacity="0%" style:font-name="Arial" fo:font-size="11pt" fo:letter-spacing="0.002cm" fo:language="it" fo:country="IT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67" style:family="text">
      <style:text-properties fo:font-variant="normal" fo:text-transform="none" style:use-window-font-color="true" loext:opacity="0%" style:font-name="Arial" fo:font-size="11pt" fo:letter-spacing="normal" fo:language="it" fo:country="IT" fo:font-style="normal" fo:font-weight="normal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68" style:family="text">
      <style:text-properties fo:font-variant="normal" fo:text-transform="none" style:use-window-font-color="true" loext:opacity="0%" style:font-name="Arial" fo:font-size="11pt" fo:letter-spacing="normal" fo:language="it" fo:country="IT" fo:font-style="normal" fo:font-weight="normal" officeooo:rsid="00461072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69" style:family="text">
      <style:text-properties style:use-window-font-color="true" loext:opacity="0%" style:font-name="Arial" fo:font-size="11pt" fo:letter-spacing="0.002cm" fo:language="it" fo:country="IT" officeooo:rsid="002b5357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70" style:family="text">
      <style:text-properties style:use-window-font-color="true" loext:opacity="0%" style:font-name="Arial" fo:font-size="11pt" fo:language="it" fo:country="IT" officeooo:rsid="002f7d90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71" style:family="text">
      <style:text-properties style:use-window-font-color="true" loext:opacity="0%" style:font-name="Arial" fo:font-size="11pt" fo:language="it" fo:country="IT" officeooo:rsid="00461072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72" style:family="text">
      <style:text-properties style:use-window-font-color="true" loext:opacity="0%" style:font-name="Arial" fo:font-size="11pt" fo:letter-spacing="0.002cm" fo:language="it" fo:country="IT" officeooo:rsid="003f593d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73" style:family="text">
      <style:text-properties style:use-window-font-color="true" loext:opacity="0%" style:font-name="Arial" fo:font-size="11pt" fo:letter-spacing="0.002cm" fo:language="it" fo:country="IT" officeooo:rsid="0047a0a6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74" style:family="text">
      <style:text-properties style:use-window-font-color="true" loext:opacity="0%" style:font-name="Arial" fo:font-size="11pt" fo:letter-spacing="0.002cm" fo:language="it" fo:country="IT" officeooo:rsid="00336144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75" style:family="text">
      <style:text-properties style:use-window-font-color="true" loext:opacity="0%" style:font-name="Arial" fo:font-size="11pt" fo:letter-spacing="0.002cm" fo:language="it" fo:country="IT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76" style:family="text">
      <style:text-properties style:font-name="Arial" fo:font-size="11pt" fo:letter-spacing="0.002cm" officeooo:rsid="00205554" fo:background-color="transparent" loext:char-shading-value="0" style:font-size-asian="11pt" style:font-name-complex="Arial" style:font-size-complex="11pt"/>
    </style:style>
    <style:style style:name="T77" style:family="text">
      <style:text-properties style:font-name="Arial" fo:font-size="11pt" fo:letter-spacing="0.011cm" fo:background-color="transparent" loext:char-shading-value="0" style:font-size-asian="11pt" style:font-name-complex="Arial" style:font-size-complex="11pt"/>
    </style:style>
    <style:style style:name="T78" style:family="text">
      <style:text-properties style:font-name="Arial" fo:font-size="11pt" fo:letter-spacing="0.016cm" fo:background-color="transparent" loext:char-shading-value="0" style:font-size-asian="11pt" style:font-name-complex="Arial" style:font-size-complex="11pt"/>
    </style:style>
    <style:style style:name="T79" style:family="text">
      <style:text-properties style:font-name="Arial" fo:font-size="11pt" fo:letter-spacing="0.018cm" fo:background-color="transparent" loext:char-shading-value="0" style:font-size-asian="11pt" style:font-name-complex="Arial" style:font-size-complex="11pt"/>
    </style:style>
    <style:style style:name="T80" style:family="text">
      <style:text-properties style:font-name="Arial" fo:font-size="11pt" fo:letter-spacing="-0.005cm" fo:background-color="transparent" loext:char-shading-value="0" style:font-size-asian="11pt" style:font-name-complex="Arial" style:font-size-complex="11pt"/>
    </style:style>
    <style:style style:name="T81" style:family="text">
      <style:text-properties style:font-name="Arial" fo:font-size="11pt" fo:letter-spacing="-0.014cm" fo:background-color="transparent" loext:char-shading-value="0" style:font-size-asian="11pt" style:font-name-complex="Arial" style:font-size-complex="11pt"/>
    </style:style>
    <style:style style:name="T82" style:family="text">
      <style:text-properties style:font-name="Arial" fo:font-size="11pt" fo:letter-spacing="-0.007cm" fo:background-color="transparent" loext:char-shading-value="0" style:font-size-asian="11pt" style:font-name-complex="Arial" style:font-size-complex="11pt"/>
    </style:style>
    <style:style style:name="T83" style:family="text">
      <style:text-properties style:font-name="Arial" fo:font-size="11pt" fo:letter-spacing="-0.016cm" fo:background-color="transparent" loext:char-shading-value="0" style:font-size-asian="11pt" style:font-name-complex="Arial" style:font-size-complex="11pt"/>
    </style:style>
    <style:style style:name="T84" style:family="text">
      <style:text-properties style:font-name="Arial" fo:font-size="11pt" fo:letter-spacing="0.002cm" officeooo:rsid="0033eede" fo:background-color="transparent" loext:char-shading-value="0" style:font-size-asian="11pt" style:font-name-complex="Arial" style:font-size-complex="11pt"/>
    </style:style>
    <style:style style:name="T85" style:family="text">
      <style:text-properties style:use-window-font-color="true" loext:opacity="0%" style:font-name="Arial" fo:font-size="11pt" fo:letter-spacing="0.002cm" fo:language="it" fo:country="IT" officeooo:rsid="008103dc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86" style:family="text">
      <style:text-properties style:use-window-font-color="true" loext:opacity="0%" style:font-name="Arial" fo:font-size="11pt" fo:letter-spacing="0.002cm" fo:language="it" fo:country="IT" officeooo:rsid="008345c5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87" style:family="text">
      <style:text-properties style:use-window-font-color="true" loext:opacity="0%" style:font-name="Arial" fo:font-size="11pt" fo:letter-spacing="0.002cm" fo:language="it" fo:country="IT" officeooo:rsid="008a02e9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88" style:family="text">
      <style:text-properties style:font-name="Arial" fo:font-size="11pt" officeooo:rsid="0042a810" fo:background-color="transparent" loext:char-shading-value="0" style:font-size-asian="11pt" style:font-name-complex="Arial" style:font-size-complex="11pt"/>
    </style:style>
    <style:style style:name="T89" style:family="text">
      <style:text-properties style:font-name="Arial" fo:font-size="11pt" officeooo:rsid="00311c34" fo:background-color="transparent" loext:char-shading-value="0" style:font-size-asian="11pt" style:font-name-complex="Arial" style:font-size-complex="11pt"/>
    </style:style>
    <style:style style:name="T90" style:family="text">
      <style:text-properties style:font-name="Arial" fo:font-size="11pt" fo:letter-spacing="0.002cm" officeooo:rsid="005bb755" fo:background-color="transparent" loext:char-shading-value="0" style:font-size-asian="11pt" style:font-name-complex="Arial" style:font-size-complex="11pt"/>
    </style:style>
    <style:style style:name="T91" style:family="text">
      <style:text-properties style:font-name="Arial" fo:font-size="11pt" fo:letter-spacing="0.002cm" officeooo:rsid="005d32d8" fo:background-color="transparent" loext:char-shading-value="0" style:font-size-asian="11pt" style:font-name-complex="Arial" style:font-size-complex="11pt"/>
    </style:style>
    <style:style style:name="T92" style:family="text">
      <style:text-properties style:use-window-font-color="true" loext:opacity="0%" style:font-name="Arial" fo:font-size="11pt" fo:language="it" fo:country="IT" officeooo:rsid="005bb755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93" style:family="text">
      <style:text-properties style:use-window-font-color="true" loext:opacity="0%" style:font-name="Arial" fo:font-size="11pt" fo:language="it" fo:country="IT" officeooo:rsid="0076ef69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94" style:family="text">
      <style:text-properties style:font-name="Arial" fo:font-size="11pt" fo:letter-spacing="0.005cm" fo:font-weight="bold" style:font-size-asian="11pt" style:font-weight-asian="bold" style:font-name-complex="Arial" style:font-size-complex="11pt" style:font-weight-complex="bold"/>
    </style:style>
    <style:style style:name="T95" style:family="text">
      <style:text-properties style:font-name="Arial" fo:font-size="11pt" fo:letter-spacing="0.002cm" fo:font-weight="bold" style:font-size-asian="11pt" style:font-weight-asian="bold" style:font-name-complex="Arial" style:font-size-complex="11pt"/>
    </style:style>
    <style:style style:name="T96" style:family="text">
      <style:text-properties style:font-name="Arial" fo:font-size="11pt" fo:letter-spacing="0.005cm" style:font-size-asian="11pt" style:font-name-complex="Arial" style:font-size-complex="11pt"/>
    </style:style>
    <style:style style:name="T97" style:family="text">
      <style:text-properties style:use-window-font-color="true" loext:opacity="0%" style:font-name="Arial" fo:font-size="11pt" fo:language="it" fo:country="IT" officeooo:rsid="0031605b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98" style:family="text">
      <style:text-properties style:use-window-font-color="true" loext:opacity="0%" style:font-name="Arial" fo:font-size="11pt" fo:language="it" fo:country="IT" officeooo:rsid="0031605b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99" style:family="text">
      <style:text-properties style:font-name="Arial" fo:font-size="11pt" officeooo:rsid="0026d827" fo:background-color="transparent" loext:char-shading-value="0" style:font-size-asian="11pt" style:font-name-complex="Arial" style:font-size-complex="11pt"/>
    </style:style>
    <style:style style:name="T100" style:family="text">
      <style:text-properties style:use-window-font-color="true" loext:opacity="0%" style:font-name="Arial" fo:font-size="11pt" fo:language="it" fo:country="IT" officeooo:rsid="0026d827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101" style:family="text">
      <style:text-properties style:font-name="Arial" fo:font-size="11pt" fo:letter-spacing="-0.004cm" fo:background-color="transparent" loext:char-shading-value="0" style:font-size-asian="11pt" style:font-name-complex="Arial" style:font-size-complex="11pt"/>
    </style:style>
    <style:style style:name="T102" style:family="text">
      <style:text-properties style:font-name="Arial" fo:font-size="11pt" fo:letter-spacing="0.014cm" style:font-size-asian="11pt" style:font-name-complex="Arial" style:font-size-complex="11pt"/>
    </style:style>
    <style:style style:name="T103" style:family="text">
      <style:text-properties style:font-name="Arial" fo:font-size="11pt" fo:letter-spacing="0.011cm" style:font-size-asian="11pt" style:font-name-complex="Arial" style:font-size-complex="11pt"/>
    </style:style>
    <style:style style:name="T104" style:family="text">
      <style:text-properties style:font-name="Arial" fo:font-size="11pt" fo:letter-spacing="0.019cm" style:font-size-asian="11pt" style:font-name-complex="Arial" style:font-size-complex="11pt"/>
    </style:style>
    <style:style style:name="T105" style:family="text">
      <style:text-properties style:font-name="Arial" fo:font-size="11pt" fo:letter-spacing="-0.005cm" style:font-size-asian="11pt" style:font-name-complex="Arial" style:font-size-complex="11pt"/>
    </style:style>
    <style:style style:name="T106" style:family="text">
      <style:text-properties style:font-name="Arial" fo:font-size="11pt" fo:letter-spacing="-0.004cm" style:font-size-asian="11pt" style:font-name-complex="Arial" style:font-size-complex="11pt"/>
    </style:style>
    <style:style style:name="T107" style:family="text">
      <style:text-properties style:font-name="Arial" fo:font-size="11pt" fo:letter-spacing="-0.012cm" style:font-size-asian="11pt" style:font-name-complex="Arial" style:font-size-complex="11pt"/>
    </style:style>
    <style:style style:name="T108" style:family="text">
      <style:text-properties style:font-name="Arial" fo:font-size="11pt" fo:letter-spacing="-0.016cm" style:font-size-asian="11pt" style:font-name-complex="Arial" style:font-size-complex="11pt"/>
    </style:style>
    <style:style style:name="T109" style:family="text">
      <style:text-properties style:font-name="Arial" fo:font-size="11pt" fo:letter-spacing="-0.019cm" style:font-size-asian="11pt" style:font-name-complex="Arial" style:font-size-complex="11pt"/>
    </style:style>
    <style:style style:name="T110" style:family="text">
      <style:text-properties style:font-name="Arial" fo:font-size="11pt" fo:letter-spacing="-0.007cm" style:font-size-asian="11pt" style:font-name-complex="Arial" style:font-size-complex="11pt"/>
    </style:style>
    <style:style style:name="T111" style:family="text">
      <style:text-properties style:font-name="Arial" fo:font-size="11pt" fo:letter-spacing="-0.014cm" style:font-size-asian="11pt" style:font-name-complex="Arial" style:font-size-complex="11pt"/>
    </style:style>
    <style:style style:name="T112" style:family="text">
      <style:text-properties style:font-name="Arial" fo:font-size="11pt" officeooo:rsid="0028991f" fo:background-color="transparent" loext:char-shading-value="0" style:font-size-asian="11pt" style:font-name-complex="Arial" style:font-size-complex="11pt"/>
    </style:style>
    <style:style style:name="T113" style:family="text">
      <style:text-properties style:font-name="Arial" fo:font-size="11pt" fo:letter-spacing="0.002cm" officeooo:rsid="004a3eaf" style:font-size-asian="11pt" style:font-name-complex="Arial" style:font-size-complex="11pt"/>
    </style:style>
    <style:style style:name="T114" style:family="text">
      <style:text-properties style:font-name="Arial" fo:font-size="11pt" fo:letter-spacing="0.002cm" officeooo:rsid="0031605b" style:font-size-asian="11pt" style:font-name-complex="Arial" style:font-size-complex="11pt"/>
    </style:style>
    <style:style style:name="T115" style:family="text">
      <style:text-properties officeooo:rsid="00829f90"/>
    </style:style>
    <style:style style:name="T116" style:family="text">
      <style:text-properties officeooo:rsid="008345c5"/>
    </style:style>
    <style:style style:name="T117" style:family="text">
      <style:text-properties officeooo:rsid="00852682"/>
    </style:style>
    <style:style style:name="T118" style:family="text">
      <style:text-properties fo:letter-spacing="0.002cm" officeooo:rsid="008103dc"/>
    </style:style>
    <style:style style:name="T119" style:family="text">
      <style:text-properties style:use-window-font-color="true" loext:opacity="0%" fo:letter-spacing="0.002cm" fo:language="it" fo:country="IT" officeooo:rsid="008103dc" style:font-name-asian="SimSun" style:language-asian="zh" style:country-asian="CN" style:language-complex="ar" style:country-complex="SA"/>
    </style:style>
    <style:style style:name="T120" style:family="text">
      <style:text-properties style:use-window-font-color="true" loext:opacity="0%" fo:letter-spacing="0.002cm" fo:language="it" fo:country="IT" officeooo:rsid="00829f90" style:font-name-asian="SimSun" style:language-asian="zh" style:country-asian="CN" style:language-complex="ar" style:country-complex="SA"/>
    </style:style>
    <style:style style:name="T121" style:family="text">
      <style:text-properties style:font-name="Arial" fo:font-size="11pt" fo:letter-spacing="0.021cm" style:font-size-asian="11pt" style:font-name-complex="Arial" style:font-size-complex="11pt"/>
    </style:style>
    <style:style style:name="T122" style:family="text">
      <style:text-properties style:font-name="Arial" fo:font-size="11pt" fo:letter-spacing="0.023cm" style:font-size-asian="11pt" style:font-name-complex="Arial" style:font-size-complex="11pt"/>
    </style:style>
    <style:style style:name="T123" style:family="text">
      <style:text-properties style:font-name="Arial" fo:font-size="11pt" fo:letter-spacing="0.018cm" style:font-size-asian="11pt" style:font-name-complex="Arial" style:font-size-complex="11pt"/>
    </style:style>
    <style:style style:name="T124" style:family="text">
      <style:text-properties style:font-name="Arial" fo:font-size="11pt" fo:letter-spacing="0.025cm" style:font-size-asian="11pt" style:font-name-complex="Arial" style:font-size-complex="11pt"/>
    </style:style>
    <style:style style:name="T125" style:family="text">
      <style:text-properties style:font-name="Arial" fo:font-size="11pt" fo:letter-spacing="0.016cm" style:font-size-asian="11pt" style:font-name-complex="Arial" style:font-size-complex="11pt"/>
    </style:style>
    <style:style style:name="T126" style:family="text">
      <style:text-properties style:use-window-font-color="true" loext:opacity="0%" style:font-name="Arial" fo:font-size="11pt" fo:letter-spacing="-0.002cm" fo:language="it" fo:country="IT" officeooo:rsid="00380ae3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127" style:family="text">
      <style:text-properties style:use-window-font-color="true" loext:opacity="0%" style:font-name="Arial" fo:font-size="11pt" fo:letter-spacing="0.002cm" fo:language="it" fo:country="IT" officeooo:rsid="006b633c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128" style:family="text">
      <style:text-properties style:font-name="Arial" fo:font-size="11pt" fo:letter-spacing="-0.018cm" style:font-size-asian="11pt" style:font-name-complex="Arial" style:font-size-complex="11pt"/>
    </style:style>
    <style:style style:name="T129" style:family="text">
      <style:text-properties style:font-name="Arial" fo:font-size="11pt" fo:letter-spacing="-0.009cm" style:font-size-asian="11pt" style:font-name-complex="Arial" style:font-size-complex="11pt"/>
    </style:style>
    <style:style style:name="T130" style:family="text">
      <style:text-properties style:font-name="Arial" fo:font-size="11pt" fo:letter-spacing="0.012cm" style:font-size-asian="11pt" style:font-name-complex="Arial" style:font-size-complex="11pt"/>
    </style:style>
    <style:style style:name="T131" style:family="text">
      <style:text-properties style:font-name="Arial" fo:font-size="11pt" fo:letter-spacing="0.002cm" officeooo:rsid="00253469" style:font-size-asian="11pt" style:font-name-complex="Arial" style:font-size-complex="11pt"/>
    </style:style>
    <style:style style:name="T132" style:family="text">
      <style:text-properties style:use-window-font-color="true" loext:opacity="0%" style:font-name="Arial" fo:font-size="11pt" fo:language="it" fo:country="IT" officeooo:rsid="006710f5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133" style:family="text">
      <style:text-properties style:font-name="Arial" fo:font-size="11pt" officeooo:rsid="006710f5" style:font-size-asian="11pt" style:font-name-complex="Arial" style:font-size-complex="11pt"/>
    </style:style>
    <style:style style:name="T134" style:family="text">
      <style:text-properties style:font-name="Arial" fo:font-size="11pt" officeooo:rsid="004a3eaf" style:font-size-asian="11pt" style:font-name-complex="Arial" style:font-size-complex="11pt"/>
    </style:style>
    <style:style style:name="T135" style:family="text">
      <style:text-properties style:font-name="Arial" fo:font-size="11pt" officeooo:rsid="006b633c" style:font-size-asian="11pt" style:font-name-complex="Arial" style:font-size-complex="11pt"/>
    </style:style>
    <style:style style:name="T136" style:family="text">
      <style:text-properties style:font-name="Arial" fo:font-size="11pt" officeooo:rsid="005139ba" style:font-size-asian="11pt" style:font-name-complex="Arial" style:font-size-complex="11pt"/>
    </style:style>
    <style:style style:name="T137" style:family="text">
      <style:text-properties style:font-name="Arial" fo:font-size="11pt" fo:letter-spacing="-0.002cm" officeooo:rsid="005139ba" style:font-size-asian="11pt" style:font-name-complex="Arial" style:font-size-complex="11pt"/>
    </style:style>
    <style:style style:name="T138" style:family="text">
      <style:text-properties style:use-window-font-color="true" loext:opacity="0%" style:font-name="Arial" fo:font-size="11pt" fo:letter-spacing="-0.002cm" fo:language="it" fo:country="IT" officeooo:rsid="0051e784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139" style:family="text">
      <style:text-properties style:use-window-font-color="true" loext:opacity="0%" style:font-name="Arial" fo:font-size="11pt" fo:letter-spacing="-0.002cm" fo:language="it" fo:country="IT" officeooo:rsid="006fb175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140" style:family="text">
      <style:text-properties style:font-name="Arial" fo:font-size="11pt" officeooo:rsid="001f7d33" style:font-size-asian="11pt" style:font-name-complex="Arial" style:font-size-complex="11pt"/>
    </style:style>
    <style:style style:name="T141" style:family="text">
      <style:text-properties style:use-window-font-color="true" loext:opacity="0%" style:font-name="Arial" fo:font-size="11pt" fo:language="it" fo:country="IT" officeooo:rsid="0033eede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142" style:family="text">
      <style:text-properties style:font-name="Arial" fo:font-size="11pt" officeooo:rsid="005dfb6a" style:font-size-asian="11pt" style:font-name-complex="Arial" style:font-size-complex="11pt"/>
    </style:style>
    <style:style style:name="T143" style:family="text">
      <style:text-properties style:font-name="Arial" fo:font-size="11pt" officeooo:rsid="001d83ec" style:font-size-asian="11pt" style:font-name-complex="Arial" style:font-size-complex="11pt"/>
    </style:style>
    <style:style style:name="T144" style:family="text">
      <style:text-properties style:use-window-font-color="true" loext:opacity="0%" style:font-name="Arial" fo:font-size="11pt" fo:letter-spacing="0.002cm" fo:language="it" fo:country="IT" officeooo:rsid="006b633c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145" style:family="text">
      <style:text-properties style:use-window-font-color="true" loext:opacity="0%" style:font-name="Arial" fo:font-size="11pt" fo:letter-spacing="0.002cm" fo:language="it" fo:country="IT" officeooo:rsid="0028991f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146" style:family="text">
      <style:text-properties style:font-name="Arial" fo:font-size="11pt" officeooo:rsid="002234b0" fo:background-color="transparent" loext:char-shading-value="0" style:font-size-asian="11pt" style:font-name-complex="Arial" style:font-size-complex="11pt"/>
    </style:style>
    <style:style style:name="T147" style:family="text">
      <style:text-properties style:font-name="Arial" fo:font-size="11pt" officeooo:rsid="0072b40b" fo:background-color="transparent" loext:char-shading-value="0" style:font-size-asian="11pt" style:font-name-complex="Arial" style:font-size-complex="11pt"/>
    </style:style>
    <style:style style:name="T148" style:family="text">
      <style:text-properties style:use-window-font-color="true" loext:opacity="0%" style:font-name="Arial" fo:font-size="11pt" fo:language="it" fo:country="IT" officeooo:rsid="0051e784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149" style:family="text">
      <style:text-properties fo:font-variant="normal" fo:text-transform="none" style:use-window-font-color="true" loext:opacity="0%" style:font-name="Arial" fo:font-size="11pt" fo:letter-spacing="0.002cm" fo:language="it" fo:country="IT" fo:font-style="normal" fo:font-weight="normal" officeooo:rsid="0028991f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150" style:family="text">
      <style:text-properties fo:font-variant="normal" fo:text-transform="none" style:use-window-font-color="true" loext:opacity="0%" style:font-name="Arial" fo:font-size="11pt" fo:letter-spacing="0.002cm" fo:language="it" fo:country="IT" fo:font-style="normal" fo:font-weight="normal" officeooo:rsid="005dfb6a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151" style:family="text">
      <style:text-properties style:font-name="Arial" fo:font-size="11pt" fo:letter-spacing="0.095cm" style:font-size-asian="11pt" style:font-name-complex="Arial" style:font-size-complex="11pt"/>
    </style:style>
    <style:style style:name="T152" style:family="text">
      <style:text-properties officeooo:rsid="0076ef69"/>
    </style:style>
    <style:style style:name="T153" style:family="text">
      <style:text-properties style:font-name="Arial" fo:font-size="11pt" fo:letter-spacing="0.002cm" fo:font-weight="bold" officeooo:rsid="002234b0" style:font-size-asian="11pt" style:font-weight-asian="bold" style:font-name-complex="Arial" style:font-size-complex="11pt" style:font-weight-complex="bold"/>
    </style:style>
    <style:style style:name="T154" style:family="text">
      <style:text-properties style:font-name="Arial" fo:font-size="11pt" fo:letter-spacing="-0.025cm" fo:font-weight="bold" style:font-size-asian="11pt" style:font-weight-asian="bold" style:font-name-complex="Arial" style:font-size-complex="11pt" style:font-weight-complex="bold"/>
    </style:style>
    <style:style style:name="T155" style:family="text">
      <style:text-properties style:font-name="Arial" fo:font-size="11pt" fo:letter-spacing="-0.007cm" fo:font-weight="bold" style:font-size-asian="11pt" style:font-weight-asian="bold" style:font-name-complex="Arial" style:font-size-complex="11pt" style:font-weight-complex="bold"/>
    </style:style>
    <style:style style:name="T156" style:family="text">
      <style:text-properties style:font-name="Arial" fo:font-size="11pt" fo:letter-spacing="-0.004cm" fo:font-weight="bold" style:font-size-asian="11pt" style:font-weight-asian="bold" style:font-name-complex="Arial" style:font-size-complex="11pt" style:font-weight-complex="bold"/>
    </style:style>
    <style:style style:name="T157" style:family="text">
      <style:text-properties style:font-name="Arial" fo:font-size="11pt" fo:letter-spacing="-0.002cm" fo:font-weight="bold" officeooo:rsid="0075a8d5" style:font-size-asian="11pt" style:font-weight-asian="bold" style:font-name-complex="Arial" style:font-size-complex="11pt" style:font-weight-complex="bold" style:text-scale="99%"/>
    </style:style>
    <style:style style:name="T158" style:family="text">
      <style:text-properties style:font-name="Arial" fo:font-size="11pt" officeooo:rsid="005502e5" fo:background-color="transparent" loext:char-shading-value="0" style:font-size-asian="11pt" style:font-name-complex="Arial" style:font-size-complex="11pt"/>
    </style:style>
    <style:style style:name="T159" style:family="text">
      <style:text-properties style:font-name="Arial" fo:font-size="11pt" officeooo:rsid="0055a382" fo:background-color="transparent" loext:char-shading-value="0" style:font-size-asian="11pt" style:font-name-complex="Arial" style:font-size-complex="11pt"/>
    </style:style>
    <style:style style:name="T160" style:family="text">
      <style:text-properties style:font-name="Arial" fo:font-size="11pt" officeooo:rsid="0077a162" fo:background-color="transparent" loext:char-shading-value="0" style:font-size-asian="11pt" style:font-name-complex="Arial" style:font-size-complex="11pt"/>
    </style:style>
    <style:style style:name="T161" style:family="text">
      <style:text-properties fo:color="#000000" loext:opacity="100%" style:font-name="Arial" fo:font-size="11pt" officeooo:rsid="005502e5" fo:background-color="transparent" loext:char-shading-value="0" style:font-size-asian="11pt" style:language-asian="it" style:country-asian="IT" style:font-name-complex="Arial" style:font-size-complex="11pt" style:font-weight-complex="bold"/>
    </style:style>
    <style:style style:name="T162" style:family="text">
      <style:text-properties style:font-name="Arial" fo:font-size="11pt" fo:letter-spacing="0.023cm" officeooo:rsid="005502e5" fo:background-color="transparent" loext:char-shading-value="0" style:font-size-asian="11pt" style:font-name-complex="Arial" style:font-size-complex="11pt"/>
    </style:style>
    <style:style style:name="T163" style:family="text">
      <style:text-properties style:use-window-font-color="true" loext:opacity="0%" style:font-name="Arial" fo:font-size="11pt" fo:language="it" fo:country="IT" officeooo:rsid="0073aae0" fo:background-color="transparent" loext:char-shading-value="0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164" style:family="text">
      <style:text-properties style:font-name="Arial" fo:font-size="11pt" officeooo:rsid="0054d232" fo:background-color="transparent" loext:char-shading-value="0" style:font-size-asian="11pt" style:font-name-complex="Arial" style:font-size-complex="11pt"/>
    </style:style>
    <style:style style:name="T165" style:family="text">
      <style:text-properties style:font-name="Arial" fo:font-size="11pt" officeooo:rsid="0075a8d5" fo:background-color="transparent" loext:char-shading-value="0" style:font-size-asian="11pt" style:font-name-complex="Arial" style:font-size-complex="11pt"/>
    </style:style>
    <style:style style:name="T166" style:family="text">
      <style:text-properties style:font-name="Arial" fo:font-size="11pt" fo:letter-spacing="0.002cm" officeooo:rsid="0054d232" fo:background-color="transparent" loext:char-shading-value="0" style:font-size-asian="11pt" style:font-name-complex="Arial" style:font-size-complex="11pt"/>
    </style:style>
    <style:style style:name="T167" style:family="text">
      <style:text-properties style:font-name="Arial" fo:font-size="11pt" fo:letter-spacing="0.002cm" officeooo:rsid="0072cfd6" fo:background-color="transparent" loext:char-shading-value="0" style:font-size-asian="11pt" style:font-name-complex="Arial" style:font-size-complex="11pt"/>
    </style:style>
    <style:style style:name="T168" style:family="text">
      <style:text-properties style:font-name="Arial" fo:font-size="11pt" officeooo:rsid="005502e5" style:font-size-asian="11pt" style:font-name-complex="Arial" style:font-size-complex="11pt"/>
    </style:style>
    <style:style style:name="T169" style:family="text">
      <style:text-properties style:use-window-font-color="true" loext:opacity="0%" style:font-name="Arial" fo:font-size="11pt" fo:language="it" fo:country="IT" officeooo:rsid="0054d232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170" style:family="text">
      <style:text-properties style:font-name="Arial" fo:font-size="11pt" officeooo:rsid="0075a8d5" style:font-size-asian="11pt" style:font-name-complex="Arial" style:font-size-complex="11pt"/>
    </style:style>
    <style:style style:name="T171" style:family="text">
      <style:text-properties style:font-name="Arial" fo:font-size="11pt" officeooo:rsid="0054d232" style:font-size-asian="11pt" style:font-name-complex="Arial" style:font-size-complex="11pt"/>
    </style:style>
    <style:style style:name="T172" style:family="text">
      <style:text-properties style:font-name="Arial" fo:font-size="11pt" officeooo:rsid="005f75bc" style:font-size-asian="11pt" style:font-name-complex="Arial" style:font-size-complex="11pt"/>
    </style:style>
    <style:style style:name="T173" style:family="text">
      <style:text-properties style:font-name="Arial" fo:font-size="11pt" officeooo:rsid="006c4c63" style:font-size-asian="11pt" style:font-name-complex="Arial" style:font-size-complex="11pt"/>
    </style:style>
    <style:style style:name="T174" style:family="text">
      <style:text-properties style:use-window-font-color="true" loext:opacity="0%" style:font-name="Arial" fo:font-size="11pt" fo:language="it" fo:country="IT" officeooo:rsid="005f75bc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175" style:family="text">
      <style:text-properties style:font-name="Arial" fo:font-size="11pt" officeooo:rsid="0072d7c9" style:font-size-asian="11pt" style:font-name-complex="Arial" style:font-size-complex="11pt"/>
    </style:style>
    <style:style style:name="T176" style:family="text">
      <style:text-properties style:font-name="Arial" fo:font-size="11pt" officeooo:rsid="0061673c" style:font-size-asian="11pt" style:font-name-complex="Arial" style:font-size-complex="11pt"/>
    </style:style>
    <style:style style:name="T177" style:family="text">
      <style:text-properties style:font-name="Arial" fo:font-size="11pt" officeooo:rsid="0077a162" style:font-size-asian="11pt" style:font-name-complex="Arial" style:font-size-complex="11pt"/>
    </style:style>
    <style:style style:name="T178" style:family="text">
      <style:text-properties style:font-name="Arial" fo:font-size="11pt" fo:font-weight="bold" officeooo:rsid="007ee88c" style:font-size-asian="11pt" style:font-weight-asian="bold" style:font-name-complex="Arial" style:font-size-complex="11pt"/>
    </style:style>
    <style:style style:name="T179" style:family="text">
      <style:text-properties style:use-window-font-color="true" loext:opacity="0%" style:font-name="Arial" fo:font-size="11pt" fo:language="it" fo:country="IT" fo:font-weight="bold" officeooo:rsid="007ad15c" style:font-name-asian="SimSun" style:font-size-asian="11pt" style:language-asian="zh" style:country-asian="CN" style:font-weight-asian="bold" style:font-name-complex="Arial" style:font-size-complex="11pt" style:language-complex="ar" style:country-complex="SA"/>
    </style:style>
    <style:style style:name="T180" style:family="text">
      <style:text-properties style:use-window-font-color="true" loext:opacity="0%" style:font-name="Arial" fo:font-size="11pt" fo:language="it" fo:country="IT" fo:font-weight="bold" officeooo:rsid="0077a162" style:font-name-asian="SimSun" style:font-size-asian="11pt" style:language-asian="zh" style:country-asian="CN" style:font-weight-asian="bold" style:font-name-complex="Arial" style:font-size-complex="11pt" style:language-complex="ar" style:country-complex="SA"/>
    </style:style>
    <style:style style:name="T181" style:family="text">
      <style:text-properties style:use-window-font-color="true" loext:opacity="0%" style:font-name="Arial" fo:font-size="11pt" fo:language="it" fo:country="IT" fo:font-weight="bold" officeooo:rsid="007d9a4d" style:font-name-asian="SimSun" style:font-size-asian="11pt" style:language-asian="zh" style:country-asian="CN" style:font-weight-asian="bold" style:font-name-complex="Arial" style:font-size-complex="11pt" style:language-complex="ar" style:country-complex="SA"/>
    </style:style>
    <style:style style:name="T182" style:family="text">
      <style:text-properties style:use-window-font-color="true" loext:opacity="0%" style:font-name="Arial" fo:font-size="11pt" fo:language="it" fo:country="IT" officeooo:rsid="007cec46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183" style:family="text">
      <style:text-properties style:font-name="Arial" fo:font-size="11pt" officeooo:rsid="007cec46" style:font-size-asian="11pt" style:font-name-complex="Arial" style:font-size-complex="11pt"/>
    </style:style>
    <style:style style:name="T184" style:family="text">
      <style:text-properties style:font-name="Arial" fo:font-size="11pt" officeooo:rsid="007ad15c" style:font-size-asian="11pt" style:font-name-complex="Arial" style:font-size-complex="11pt"/>
    </style:style>
    <style:style style:name="T185" style:family="text">
      <style:text-properties style:use-window-font-color="true" loext:opacity="0%" style:font-name="Arial" fo:font-size="11pt" fo:language="it" fo:country="IT" officeooo:rsid="0077a162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186" style:family="text">
      <style:text-properties style:use-window-font-color="true" loext:opacity="0%" style:font-name="Arial" fo:font-size="11pt" fo:language="it" fo:country="IT" officeooo:rsid="007b647a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187" style:family="text">
      <style:text-properties style:font-name="Arial" fo:font-size="11pt" officeooo:rsid="007b647a" style:font-size-asian="11pt" style:font-name-complex="Arial" style:font-size-complex="11pt"/>
    </style:style>
    <style:style style:name="T188" style:family="text">
      <style:text-properties style:use-window-font-color="true" loext:opacity="0%" style:font-name="Arial" fo:font-size="11pt" fo:language="it" fo:country="IT" officeooo:rsid="007e66d4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T189" style:family="text">
      <style:text-properties fo:font-size="11pt" fo:font-weight="bold" style:font-size-asian="11pt" style:font-weight-asian="bold"/>
    </style:style>
    <style:style style:name="T190" style:family="text">
      <style:text-properties fo:font-size="11pt" fo:font-weight="bold" officeooo:rsid="007ee88c" style:font-size-asian="11pt" style:font-weight-asian="bold"/>
    </style:style>
    <style:style style:name="T191" style:family="text">
      <style:text-properties officeooo:rsid="0077a162"/>
    </style:style>
    <style:style style:name="T192" style:family="text">
      <style:text-properties style:use-window-font-color="true" loext:opacity="0%" style:font-name="Arial" fo:font-size="11pt" fo:language="it" fo:country="IT" officeooo:rsid="003d9e5b" style:font-name-asian="SimSun" style:font-size-asian="11pt" style:language-asian="zh" style:country-asian="CN" style:font-name-complex="Arial" style:font-size-complex="11pt" style:language-complex="ar" style:country-complex="SA"/>
    </style:style>
    <style:style style:name="fr1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right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CONVENZIONE</text:p>
      <text:p text:style-name="P2"/>
      <text:p text:style-name="P3"><text:span text:style-name="T1">T</text:span><text:span text:style-name="T2">R</text:span><text:span text:style-name="T3">A</text:span></text:p>
      <text:p text:style-name="P4"><text:span text:style-name="T4">l</text:span><text:span text:style-name="T5">a</text:span><text:span text:style-name="T6"> </text:span><text:span text:style-name="T7">P</text:span><text:span text:style-name="T8">rov</text:span><text:span text:style-name="T7">i</text:span><text:span text:style-name="T8">ncia</text:span><text:span text:style-name="T9"> </text:span><text:span text:style-name="T8">del Verbano Cusio Ossola</text:span><text:span text:style-name="T5"> </text:span><text:span text:style-name="T10">(di seguito “Provincia”),</text:span><text:span text:style-name="T5"> cod</text:span><text:span text:style-name="T4">i</text:span><text:span text:style-name="T5">ce</text:span><text:span text:style-name="T11"> </text:span><text:span text:style-name="T5">f</text:span><text:span text:style-name="T4">i</text:span><text:span text:style-name="T5">sca</text:span><text:span text:style-name="T4">l</text:span><text:span text:style-name="T5">e 93009110037, avente</text:span><text:span text:style-name="T12"> </text:span><text:span text:style-name="T5">sede</text:span><text:span text:style-name="T13"> </text:span><text:span text:style-name="T5">a</text:span><text:span text:style-name="T12"> Verbania,</text:span><text:span text:style-name="T13"> </text:span><text:span text:style-name="T14">v</text:span><text:span text:style-name="T4">i</text:span><text:span text:style-name="T5">a dell’Industria 25, rappresentata</text:span><text:span text:style-name="T15"> </text:span><text:span text:style-name="T16">dal Presidente </text:span><text:span text:style-name="T17">Albertella</text:span><text:span text:style-name="T16"> </text:span><text:span text:style-name="T17">Giandomenico</text:span><text:span text:style-name="T16">, nato a </text:span><text:span text:style-name="T17">Cannobio</text:span><text:span text:style-name="T16"> (VB) il 2</text:span><text:span text:style-name="T18">5</text:span><text:span text:style-name="T16">/0</text:span><text:span text:style-name="T18">8</text:span><text:span text:style-name="T16">/19</text:span><text:span text:style-name="T17">58</text:span><text:span text:style-name="T5"> e</text:span><text:span text:style-name="T19"> </text:span><text:span text:style-name="T5">dom</text:span><text:span text:style-name="T4">i</text:span><text:span text:style-name="T5">ci</text:span><text:span text:style-name="T4">li</text:span><text:span text:style-name="T5">ato</text:span><text:span text:style-name="T20"> </text:span><text:span text:style-name="T5">ai</text:span><text:span text:style-name="T19"> </text:span><text:span text:style-name="T5">f</text:span><text:span text:style-name="T4">i</text:span><text:span text:style-name="T5">ni</text:span><text:span text:style-name="T20"> </text:span><text:span text:style-name="T5">del</text:span><text:span text:style-name="T20"> </text:span><text:span text:style-name="T5">presente</text:span><text:span text:style-name="T19"> </text:span><text:span text:style-name="T5">a</text:span><text:span text:style-name="T4">t</text:span><text:span text:style-name="T5">to a Verbania,</text:span><text:span text:style-name="T21"> </text:span><text:span text:style-name="T5">via dell’Industria 25,</text:span><text:span text:style-name="T4"> </text:span><text:span text:style-name="T5">il quale sottoscrive la presente </text:span><text:span text:style-name="T4">C</text:span><text:span text:style-name="T22">o</text:span><text:span text:style-name="T5">nvenz</text:span><text:span text:style-name="T4">i</text:span><text:span text:style-name="T22">o</text:span><text:span text:style-name="T5">ne ai</text:span><text:span text:style-name="T23"> </text:span><text:span text:style-name="T5">sensi de</text:span><text:span text:style-name="T4">l</text:span><text:span text:style-name="T5">la </text:span><text:span text:style-name="T4">d</text:span><text:span text:style-name="T5">el</text:span><text:span text:style-name="T4">i</text:span><text:span text:style-name="T5">beraz</text:span><text:span text:style-name="T4">i</text:span><text:span text:style-name="T22">o</text:span><text:span text:style-name="T5">ne di Consiglio Provinciale n. </text:span><text:span text:style-name="T24">23</text:span><text:span text:style-name="T5"> del </text:span><text:span text:style-name="T25">27/11/2023</text:span></text:p>
      <text:p text:style-name="P5">E</text:p>
      <text:p text:style-name="P6"><text:span text:style-name="T26">il </text:span><text:span text:style-name="T27">Comune di</text:span><text:span text:style-name="T26"> / l’</text:span><text:span text:style-name="T27">Ente .....................................……………...</text:span><text:span text:style-name="T26"> </text:span><text:span text:style-name="T28">(di seguito “Aderente”), </text:span><text:span text:style-name="T26">codice fiscale .........................................., avente sede a …………....................................................., via ..........…................................................., rappresentato da ............................................…........…. nato a .................................................. il .............................. <text:s/>e domiciliato ai fini del presente atto a ......................................................., via ..........…............................................................, il quale sottoscrive la</text:span><text:span text:style-name="T29"> </text:span><text:span text:style-name="T26">p</text:span><text:span text:style-name="T29">r</text:span><text:span text:style-name="T26">esen</text:span><text:span text:style-name="T29">t</text:span><text:span text:style-name="T26">e</text:span><text:span text:style-name="T29"> </text:span><text:span text:style-name="T30">C</text:span><text:span text:style-name="T31">o</text:span><text:span text:style-name="T26">nvenz</text:span><text:span text:style-name="T30">i</text:span><text:span text:style-name="T31">o</text:span><text:span text:style-name="T26">ne ai sensi della deliberazione di ……………………………… n. …….. del ..............................</text:span></text:p>
      <text:p text:style-name="P7"/>
      <text:p text:style-name="P3"><text:span text:style-name="T32">P</text:span><text:span text:style-name="T33">R</text:span><text:span text:style-name="T34">E</text:span><text:span text:style-name="T2">M</text:span><text:span text:style-name="T34">E</text:span><text:span text:style-name="T32">S</text:span><text:span text:style-name="T34">S</text:span><text:span text:style-name="T1">O:</text:span></text:p>
      <text:p text:style-name="P8"/>
      <text:p text:style-name="P4"><text:span text:style-name="T26">- che, con deliberazione del Consiglio della Provincia n. 6 del 13/04/2016, è stata istituita la Stazione Unica Appaltante provinciale </text:span><text:span text:style-name="T35">(di seguito “S.U.A.”),</text:span><text:span text:style-name="T26"> con natura di centrale di committenza per l'espletamento e la gestione di gare per lavori e per servizi e forniture, e, mediante approvazione di apposita bozza di convenzione, sono stati regolamentati i rapporti tra la medesima e i Comuni che intendono aderire alla stessa</text:span><text:span text:style-name="T35">;</text:span></text:p>
      <text:p text:style-name="P9"><text:span text:style-name="T26">- che le aliquote tariffarie percentuali, correlate a specifiche fasce d’importo da porre a carico degli Enti aderenti alla</text:span><text:span text:style-name="T36"> </text:span><text:span text:style-name="T37">S.U.A.</text:span><text:span text:style-name="T36"> per il servizio reso a tali Enti dalla stessa, sono state stabilite </text:span><text:span text:style-name="T26">con</text:span><text:span text:style-name="T38"> </text:span><text:soft-page-break/><text:span text:style-name="T26">de</text:span><text:span text:style-name="T30">li</text:span><text:span text:style-name="T31">b</text:span><text:span text:style-name="T26">e</text:span><text:span text:style-name="T29">r</text:span><text:span text:style-name="T26">az</text:span><text:span text:style-name="T30">i</text:span><text:span text:style-name="T26">one</text:span><text:span text:style-name="T38"> </text:span><text:span text:style-name="T26">d</text:span><text:span text:style-name="T31">e</text:span><text:span text:style-name="T26">l</text:span><text:span text:style-name="T38"> </text:span><text:span text:style-name="T30">C</text:span><text:span text:style-name="T26">ons</text:span><text:span text:style-name="T29">i</text:span><text:span text:style-name="T26">g</text:span><text:span text:style-name="T30">l</text:span><text:span text:style-name="T29">i</text:span><text:span text:style-name="T26">o della Provincia n. 39 del 20/09/2017</text:span><text:span text:style-name="T36"> </text:span><text:span text:style-name="T39">e successivamente </text:span><text:span text:style-name="T40">rimodulate con </text:span><text:span text:style-name="T36">de</text:span><text:span text:style-name="T4">li</text:span><text:span text:style-name="T22">b</text:span><text:span text:style-name="T36">e</text:span><text:span text:style-name="T5">r</text:span><text:span text:style-name="T36">az</text:span><text:span text:style-name="T4">i</text:span><text:span text:style-name="T36">one</text:span><text:span text:style-name="T41"> </text:span><text:span text:style-name="T36">d</text:span><text:span text:style-name="T22">e</text:span><text:span text:style-name="T36">l</text:span><text:span text:style-name="T41"> </text:span><text:span text:style-name="T4">C</text:span><text:span text:style-name="T36">ons</text:span><text:span text:style-name="T5">i</text:span><text:span text:style-name="T36">g</text:span><text:span text:style-name="T4">l</text:span><text:span text:style-name="T5">i</text:span><text:span text:style-name="T36">o della Provincia n. 2 del 17/02/2020;</text:span></text:p>
      <text:p text:style-name="P10"><text:span text:style-name="T42">- </text:span><text:span text:style-name="T43">che in data 01/04/2023 è entrato in vigore </text:span><text:span text:style-name="T44">il </text:span><text:span text:style-name="T43">decreto legislativo 31 marzo 2023, n. 36 “Codice dei contratti pubblici in attuazione dell'articolo 1 della legge 21 giugno 2022, n. 78, recante delega al Governo in materia di contratti pubblici” </text:span><text:span text:style-name="T45">(di seguito “Codice”)</text:span><text:span text:style-name="T43">, recante le nuove disposizioni da applicarsi ai contratti di appalto e di concessione;</text:span></text:p>
      <text:p text:style-name="P11"><text:span text:style-name="T46">- </text:span><text:span text:style-name="T47">che la nuova disciplina in materia di </text:span><text:span text:style-name="T48">stazioni appaltanti, </text:span><text:span text:style-name="T49">di</text:span><text:span text:style-name="T48"> qualificazione </text:span><text:span text:style-name="T50">delle stesse e </text:span><text:span text:style-name="T49">di</text:span><text:span text:style-name="T48"> centralizzazione delle committenze </text:span><text:span text:style-name="T47">è contenuta nel </text:span><text:span text:style-name="T51">Libro II, Parte III, Titolo I</text:span><text:span text:style-name="T47"> del </text:span><text:span text:style-name="T52">Codice</text:span><text:span text:style-name="T48"> </text:span><text:span text:style-name="T46">e all’allegato II.4. </text:span><text:span text:style-name="T53">al Codice stesso</text:span><text:span text:style-name="T47">;</text:span></text:p>
      <text:p text:style-name="P12"><text:span text:style-name="T54">- <text:s/></text:span><text:span text:style-name="T55">che c</text:span><text:span text:style-name="T56">on deliberazione del Consiglio della Provincia n. 23 del 27/11/2023 </text:span><text:span text:style-name="T26">è stato approvato il presente schema di convenzione, </text:span><text:span text:style-name="T56">contenente gli adeguamenti alla nuova normativa di cui al citato </text:span><text:span text:style-name="T57">Codice</text:span><text:span text:style-name="T56">.</text:span></text:p>
      <text:p text:style-name="P13"/>
      <text:p text:style-name="P14">SI CONVIENE E SI STIPULA QUANTO SEGUE:</text:p>
      <text:p text:style-name="P15"/>
      <text:p text:style-name="P16">Articolo 1 – Premesse</text:p>
      <text:p text:style-name="P17">Le premesse sono parte integrante e sostanziale della presente convenzione.</text:p>
      <text:p text:style-name="P17"/>
      <text:p text:style-name="P16">Articolo 2 – Oggetto</text:p>
      <text:p text:style-name="P6"><text:span text:style-name="T5">La presente convenzione regola i rapporti tra la Provincia e </text:span><text:span text:style-name="T58">l’Aderente</text:span><text:span text:style-name="T5"> relativamente all’espletamento e alla gestione di procedure di affidamento di lavori, acquisizione di beni e servizi nonché di affidamento di concessioni e contratti di partenariato pubblico privato di competenza dell’Aderente.</text:span></text:p>
      <text:p text:style-name="P18"><text:span text:style-name="T29">L’adesione alla presente convenzione non costituisce delega di funzioni ma attribuisce alla </text:span><text:span text:style-name="T59">Provincia, attraverso la </text:span><text:span text:style-name="T60">S.U.A.,</text:span><text:span text:style-name="T29"> il compito di svolgere fu</text:span><text:span text:style-name="T5">nzioni e attività </text:span><text:span text:style-name="T61">relative alle</text:span><text:span text:style-name="T5"> procedure di cui al comma precedente nell’ambito delle norme del </text:span><text:span text:style-name="T52">Codice</text:span><text:span text:style-name="T48">.</text:span></text:p>
      <text:p text:style-name="P19"><text:soft-page-break/><text:span text:style-name="T62">La </text:span><text:span text:style-name="T63">S.U.A.</text:span><text:span text:style-name="T62"> è altresì finalizzata al conseguim</text:span>ento degli obiettivi di economicità, efficacia ed efficienza amministrativa al fine di realizzare una adeguata gestione, amministrazione ed erogazione delle funzioni suddette, senza duplicazione e/o sovrapposizione di ruoli e responsabilità rispetto ad altri enti.</text:p>
      <text:p text:style-name="P17"/>
      <text:p text:style-name="P16">Articolo 3 – Durata e cause di scioglimento</text:p>
      <text:p text:style-name="P17">La presente convenzione ha la durata di anni 3 (tre) decorrenti dal perfezionamento della stessa mediante sottoscrizione di entrambe le parti. </text:p>
      <text:p text:style-name="P17">La presente convenzione può essere risolta anticipatamente in qualsiasi momento per scioglimento consensuale o recesso unilaterale motivato, espresso dall’Aderente o dalla Provincia.</text:p>
      <text:p text:style-name="P17">In ogni caso lo scioglimento della convenzione potrà avvenire previo regolamento di tutte le pendenze, anche economiche, derivanti dagli obblighi assunti.</text:p>
      <text:p text:style-name="P17"/>
      <text:p text:style-name="P20">Articolo 4 – Nomina dei RUP</text:p>
      <text:p text:style-name="P21"><text:span text:style-name="T5">L’Aderente, </text:span><text:span text:style-name="T36">per ogni </text:span><text:span text:style-name="T64">singolo intervento pubblico</text:span><text:span text:style-name="T65">,</text:span><text:span text:style-name="T66"> nomina </text:span><text:span text:style-name="T67">un </text:span><text:span text:style-name="T68">RUP</text:span><text:span text:style-name="T66">, ai sensi dell’articolo </text:span><text:span text:style-name="T69">15</text:span><text:span text:style-name="T66"> del </text:span><text:span text:style-name="T52">Codice</text:span><text:span text:style-name="T65">, </text:span><text:span text:style-name="T70">nel</text:span><text:span text:style-name="T67"> primo atto di avvio dell’intervento</text:span><text:span text:style-name="T65">, </text:span><text:span text:style-name="T71">fermo restando quanto previsto al comma 4 del medesimo articolo.</text:span></text:p>
      <text:p text:style-name="P22"><text:span text:style-name="T72">Ai sensi del </text:span><text:span text:style-name="T73">comma 9 del </text:span><text:span text:style-name="T72">medesimo articolo 15, la</text:span><text:span text:style-name="T74"> </text:span><text:span text:style-name="T75">Provincia </text:span><text:span text:style-name="T73">designa un RUP </text:span><text:span text:style-name="T75">per le attività di pro</text:span><text:span text:style-name="T29">pria competenza.</text:span></text:p>
      <text:p text:style-name="P17"/>
      <text:p text:style-name="P23">Articolo 5 – Gestione della procedura di affidamento</text:p>
      <text:p text:style-name="P19"><text:span text:style-name="T62">La </text:span><text:span text:style-name="T63">S.U.A.</text:span><text:span text:style-name="T62"> provvede a</text:span>lla gestione della procedura di affidamento dalla fase di predisposizione del bando di gara o della lettera d’invito fino alla proposta di aggiudicazione.</text:p>
      <text:p text:style-name="P17">L’atto scritto con cui l’Aderente richiede alla S.U.A. di procedere agli adempimenti di competenza deve specificare il programma da cui risultano l’opera, il servizio, la fornitura, la <text:soft-page-break/>concessione o il contratto di partenariato pubblico privato da affidare, la relativa copertura finanziaria e i tempi entro i quali l’opera, il servizio o la fornitura devono essere eseguiti ovvero la durata della concessione o del partenariato pubblico privato (anche in relazione all’esigenza di rispettare le scadenze connesse alla fruizione di eventuali finanziamenti).</text:p>
      <text:p text:style-name="P17">La richiesta dell’Aderente deve essere corredata dalla documentazione necessaria per la redazione del bando di gara o della lettera d’invito (determinazione a contrarre, elaborati di progetto, capitolato speciale, criteri di valutazione nel caso di affidamenti mediante offerta economicamente più vantaggiosa, eventuali requisiti di ordine speciale da richiedere ai concorrenti, ecc.).</text:p>
      <text:p text:style-name="P17">Sarà cura della S.U.A. fornire all’Aderente ogni informazione utile alla documentazione da allegare, richiedendo le integrazioni necessarie.</text:p>
      <text:p text:style-name="P6"><text:span text:style-name="T26">Relativamente </text:span><text:span text:style-name="T29">alla gestione della procedura di affidamento, la S.U.A. si occupa, in p</text:span><text:span text:style-name="T5">articolare, </text:span><text:span text:style-name="T76">dell’acquisizione del CIG,</text:span><text:span text:style-name="T5"> della predisposizione e redazione del bando di gara o della lettera di invito nonché del disciplinare di gara, della configurazione e gestione su piattaforma telematica della procedura stessa, della nomina, su indicazione dell’Aderente, della commissione giudicatrice, delle verbalizzazioni delle sedute di gara, del </text:span><text:span text:style-name="T4">s</text:span><text:span text:style-name="T36">uppor</text:span><text:span text:style-name="T4">t</text:span><text:span text:style-name="T36">o</text:span><text:span text:style-name="T77"> </text:span><text:span text:style-name="T36">di</text:span><text:span text:style-name="T78"> </text:span><text:span text:style-name="T5">s</text:span><text:span text:style-name="T36">egre</text:span><text:span text:style-name="T4">t</text:span><text:span text:style-name="T36">e</text:span><text:span text:style-name="T22">r</text:span><text:span text:style-name="T4">i</text:span><text:span text:style-name="T36">a</text:span><text:span text:style-name="T41"> </text:span><text:span text:style-name="T36">e</text:span><text:span text:style-name="T79"> </text:span><text:span text:style-name="T36">a</text:span><text:span text:style-name="T4">s</text:span><text:span text:style-name="T5">s</text:span><text:span text:style-name="T4">i</text:span><text:span text:style-name="T5">s</text:span><text:span text:style-name="T4">t</text:span><text:span text:style-name="T36">e</text:span><text:span text:style-name="T22">n</text:span><text:span text:style-name="T36">za</text:span><text:span text:style-name="T77"> </text:span><text:span text:style-name="T36">ne</text:span><text:span text:style-name="T4">ll</text:span><text:span text:style-name="T36">o </text:span><text:span text:style-name="T5">s</text:span><text:span text:style-name="T36">vo</text:span><text:span text:style-name="T4">l</text:span><text:span text:style-name="T36">g</text:span><text:span text:style-name="T5">i</text:span><text:span text:style-name="T80">m</text:span><text:span text:style-name="T5">e</text:span><text:span text:style-name="T36">n</text:span><text:span text:style-name="T4">t</text:span><text:span text:style-name="T36">o</text:span><text:span text:style-name="T81"> </text:span><text:span text:style-name="T36">de</text:span><text:span text:style-name="T4">ll</text:span><text:span text:style-name="T36">e</text:span><text:span text:style-name="T82"> </text:span><text:span text:style-name="T36">operaz</text:span><text:span text:style-name="T4">i</text:span><text:span text:style-name="T36">o</text:span><text:span text:style-name="T22">n</text:span><text:span text:style-name="T36">i</text:span><text:span text:style-name="T83"> </text:span><text:span text:style-name="T36">di</text:span><text:span text:style-name="T80"> </text:span><text:span text:style-name="T36">gar</text:span><text:span text:style-name="T5">a, delle comunicazioni infra-procedimentali, delle pubblicazioni/</text:span><text:span text:style-name="T84">comunicazioni</text:span><text:span text:style-name="T5"> richieste dalle norme di legge in relazione alla tipologia di gara, dell’eventuale supporto all’Aderente nella predisposizione del provvedimento di aggiudicazione e/o del contratto.</text:span></text:p>
      <text:p text:style-name="P24"><text:span text:style-name="T5">La S.U.A. provvede inoltre </text:span><text:span text:style-name="T85">al versamento del contributo ANAC (</text:span><text:span text:style-name="T86">il cui importo</text:span><text:span text:style-name="T85"> rimane a carico dell’Aderente) relativo alla procedura di affidament</text:span><text:span text:style-name="T87">o, </text:span><text:span text:style-name="T5">alla verifica dei requisiti di ordine generale e speciale previsti dal </text:span><text:span text:style-name="T52">Codice</text:span><text:span text:style-name="T36"> e </text:span><text:span text:style-name="T88">dai suoi </text:span><text:span text:style-name="T36">a</text:span><text:span text:style-name="T89">l</text:span><text:span text:style-name="T36">legati </text:span><text:span text:style-name="T90">ed effettua le operazioni sulla piattaforma FVOE </text:span><text:span text:style-name="T91">in via delegata fino alla presa in carico del fascicolo da parte dell’Aderente.</text:span></text:p>
      <text:p text:style-name="P25"><text:span text:style-name="T5">La S.U.A.</text:span><text:span text:style-name="T29">,</text:span><text:span text:style-name="T26"> completate le fasi di propria competenza, trasmette all’</text:span><text:span text:style-name="T29">Aderente, qualora necessario,</text:span><text:span text:style-name="T26"> </text:span><text:span text:style-name="T92">la documentazione di gara.</text:span></text:p>
      <text:p text:style-name="P6"><text:soft-page-break/><text:span text:style-name="T29">La S.U.A., </text:span><text:span text:style-name="T26">a richiesta dell’</text:span><text:span text:style-name="T29">Aderente</text:span><text:span text:style-name="T26">, </text:span><text:span text:style-name="T93">può</text:span><text:span text:style-name="T26"> svolgere ulteriori attività, da individuarsi con successivo accordo.</text:span></text:p>
      <text:p text:style-name="P17"/>
      <text:p text:style-name="P6"><text:span text:style-name="T94">Articolo 6 – Compiti e attività dell’</text:span><text:span text:style-name="T95">Aderente</text:span><text:span text:style-name="T94"> <text:s text:c="2"/></text:span></text:p>
      <text:p text:style-name="P6"><text:span text:style-name="T30">Sono </text:span><text:span text:style-name="T26">di</text:span><text:span text:style-name="T29"> </text:span><text:span text:style-name="T26">co</text:span><text:span text:style-name="T29">m</text:span><text:span text:style-name="T26">pe</text:span><text:span text:style-name="T29">t</text:span><text:span text:style-name="T26">enza del</text:span><text:span text:style-name="T96">l’</text:span><text:span text:style-name="T29">Aderente</text:span><text:span text:style-name="T26">, in particolare, i seguenti compiti e attività:</text:span></text:p>
      <text:p text:style-name="P26"><text:span text:style-name="T26">- p</text:span><text:span text:style-name="T29">r</text:span><text:span text:style-name="T26">e</text:span><text:span text:style-name="T31">d</text:span><text:span text:style-name="T30">i</text:span><text:span text:style-name="T26">spos</text:span><text:span text:style-name="T30">i</text:span><text:span text:style-name="T31">z</text:span><text:span text:style-name="T30">i</text:span><text:span text:style-name="T26">one</text:span><text:span text:style-name="T96"> </text:span><text:span text:style-name="T97">della programmazi</text:span><text:span text:style-name="T98">one relativa</text:span><text:span text:style-name="T99"> ai lavori pubblici e </text:span><text:span text:style-name="T100">agli</text:span><text:span text:style-name="T99"> </text:span><text:span text:style-name="T22">acquisti</text:span><text:span text:style-name="T5"> </text:span><text:span text:style-name="T22">d</text:span><text:span text:style-name="T36">i beni</text:span><text:span text:style-name="T41"> </text:span><text:span text:style-name="T36">e</text:span><text:span text:style-name="T22"> </text:span><text:span text:style-name="T36">se</text:span><text:span text:style-name="T5">r</text:span><text:span text:style-name="T36">v</text:span><text:span text:style-name="T4">i</text:span><text:span text:style-name="T36">z</text:span><text:span text:style-name="T4">i</text:span><text:span text:style-name="T36">,</text:span><text:span text:style-name="T23"> </text:span><text:span text:style-name="T36">non</text:span><text:span text:style-name="T22">c</text:span><text:span text:style-name="T36">hé</text:span><text:span text:style-name="T22"> </text:span><text:span text:style-name="T36">de</text:span><text:span text:style-name="T22">g</text:span><text:span text:style-name="T4">l</text:span><text:span text:style-name="T36">i</text:span><text:span text:style-name="T41"> </text:span><text:span text:style-name="T36">a</text:span><text:span text:style-name="T4">l</text:span><text:span text:style-name="T5">tr</text:span><text:span text:style-name="T36">i</text:span><text:span text:style-name="T22"> </text:span><text:span text:style-name="T36">a</text:span><text:span text:style-name="T4">t</text:span><text:span text:style-name="T5">t</text:span><text:span text:style-name="T36">i</text:span><text:span text:style-name="T23"> </text:span><text:span text:style-name="T36">di</text:span><text:span text:style-name="T41"> </text:span><text:span text:style-name="T101">p</text:span><text:span text:style-name="T5">r</text:span><text:span text:style-name="T36">og</text:span><text:span text:style-name="T5">r</text:span><text:span text:style-name="T36">a</text:span><text:span text:style-name="T29">mm</text:span><text:span text:style-name="T26">az</text:span><text:span text:style-name="T30">i</text:span><text:span text:style-name="T26">one</text:span><text:span text:style-name="T38"> </text:span><text:span text:style-name="T26">che</text:span><text:span text:style-name="T31"> </text:span><text:span text:style-name="T29">r</text:span><text:span text:style-name="T30">i</text:span><text:span text:style-name="T26">g</text:span><text:span text:style-name="T31">u</text:span><text:span text:style-name="T26">a</text:span><text:span text:style-name="T29">r</text:span><text:span text:style-name="T26">dano</text:span><text:span text:style-name="T31"> </text:span><text:span text:style-name="T30">l</text:span><text:span text:style-name="T31">'</text:span><text:span text:style-name="T26">a</text:span><text:span text:style-name="T30">t</text:span><text:span text:style-name="T29">t</text:span><text:span text:style-name="T30">i</text:span><text:span text:style-name="T31">v</text:span><text:span text:style-name="T30">i</text:span><text:span text:style-name="T29">t</text:span><text:span text:style-name="T26">à con</text:span><text:span text:style-name="T30">t</text:span><text:span text:style-name="T29">r</text:span><text:span text:style-name="T26">a</text:span><text:span text:style-name="T29">tt</text:span><text:span text:style-name="T26">ua</text:span><text:span text:style-name="T30">l</text:span><text:span text:style-name="T26">e de</text:span><text:span text:style-name="T30">ll</text:span><text:span text:style-name="T31">'</text:span><text:span text:style-name="T26">Aderente;</text:span></text:p>
      <text:p text:style-name="P26"><text:span text:style-name="T26">- individuazione de</text:span><text:span text:style-name="T30">ll</text:span><text:span text:style-name="T26">e</text:span><text:span text:style-name="T102"> </text:span><text:span text:style-name="T26">fon</text:span><text:span text:style-name="T30">t</text:span><text:span text:style-name="T26">i</text:span><text:span text:style-name="T103"> </text:span><text:span text:style-name="T26">di</text:span><text:span text:style-name="T104"> </text:span><text:span text:style-name="T26">f</text:span><text:span text:style-name="T30">i</text:span><text:span text:style-name="T26">nanz</text:span><text:span text:style-name="T29">i</text:span><text:span text:style-name="T26">a</text:span><text:span text:style-name="T30">m</text:span><text:span text:style-name="T26">e</text:span><text:span text:style-name="T31">n</text:span><text:span text:style-name="T30">t</text:span><text:span text:style-name="T26">o</text:span><text:span text:style-name="T29"> delle opere, dei servizi, delle forniture, delle concessioni e dei contratti di partenariato pubblico privato </text:span><text:span text:style-name="T26">(c</text:span><text:span text:style-name="T31">o</text:span><text:span text:style-name="T105">m</text:span><text:span text:style-name="T26">p</text:span><text:span text:style-name="T31">r</text:span><text:span text:style-name="T26">e</text:span><text:span text:style-name="T29">s</text:span><text:span text:style-name="T26">e quelle relative ag</text:span><text:span text:style-name="T30">l</text:span><text:span text:style-name="T26">i</text:span><text:span text:style-name="T106"> </text:span><text:span text:style-name="T26">even</text:span><text:span text:style-name="T30">t</text:span><text:span text:style-name="T31">u</text:span><text:span text:style-name="T26">a</text:span><text:span text:style-name="T30">l</text:span><text:span text:style-name="T26">i</text:span><text:span text:style-name="T107"> </text:span><text:span text:style-name="T26">e</text:span><text:span text:style-name="T30">m</text:span><text:span text:style-name="T26">o</text:span><text:span text:style-name="T30">l</text:span><text:span text:style-name="T31">u</text:span><text:span text:style-name="T105">m</text:span><text:span text:style-name="T29">e</text:span><text:span text:style-name="T26">n</text:span><text:span text:style-name="T30">t</text:span><text:span text:style-name="T26">i</text:span><text:span text:style-name="T108"> </text:span><text:span text:style-name="T26">da</text:span><text:span text:style-name="T106"> </text:span><text:span text:style-name="T26">corr</text:span><text:span text:style-name="T30">i</text:span><text:span text:style-name="T29">s</text:span><text:span text:style-name="T26">pondere</text:span><text:span text:style-name="T109"> </text:span><text:span text:style-name="T26">ad</text:span><text:span text:style-name="T30"> </text:span><text:span text:style-name="T26">e</text:span><text:span text:style-name="T29">s</text:span><text:span text:style-name="T26">per</text:span><text:span text:style-name="T30">t</text:span><text:span text:style-name="T26">i</text:span><text:span text:style-name="T110"> </text:span><text:span text:style-name="T26">e</text:span><text:span text:style-name="T29">s</text:span><text:span text:style-name="T30">t</text:span><text:span text:style-name="T26">erni</text:span><text:span text:style-name="T110"> </text:span><text:span text:style-name="T26">de</text:span><text:span text:style-name="T30">ll</text:span><text:span text:style-name="T26">e</text:span><text:span text:style-name="T110"> </text:span><text:span text:style-name="T26">c</text:span><text:span text:style-name="T31">o</text:span><text:span text:style-name="T30">m</text:span><text:span text:style-name="T105">m</text:span><text:span text:style-name="T30">i</text:span><text:span text:style-name="T29">ss</text:span><text:span text:style-name="T30">i</text:span><text:span text:style-name="T26">o</text:span><text:span text:style-name="T31">n</text:span><text:span text:style-name="T26">i</text:span><text:span text:style-name="T111"> </text:span><text:span text:style-name="T26">g</text:span><text:span text:style-name="T30">i</text:span><text:span text:style-name="T26">u</text:span><text:span text:style-name="T31">d</text:span><text:span text:style-name="T30">i</text:span><text:span text:style-name="T26">ca</text:span><text:span text:style-name="T30">t</text:span><text:span text:style-name="T31">r</text:span><text:span text:style-name="T30">i</text:span><text:span text:style-name="T26">c</text:span><text:span text:style-name="T30">i e alle spese di pubblicazione previste dalla legge</text:span><text:span text:style-name="T31">);</text:span></text:p>
      <text:p text:style-name="P26"><text:span text:style-name="T26">- redazione e approvazione dei progetti e di tutti gli atti/elaborati/capitolati che ne costituiscono presupposto, la scelta di eventuali requisiti di ordine speciale da richiedere ai concorrenti nonché, in caso di affidamento</text:span><text:span text:style-name="T36"> sulla base del criterio dell’offerta economicamente più vantaggiosa e fermo restando quanto previsto </text:span><text:span text:style-name="T112">da</text:span><text:span text:style-name="T36">l regolamento inerente l’organizzazione e il funzionamento della S.U.A., l’attribuzione dei criteri e dei valori ponderali;</text:span></text:p>
      <text:p text:style-name="P27"><text:span text:style-name="T26">- nomina di </text:span><text:span text:style-name="T29">un </text:span><text:span text:style-name="T113">RUP,</text:span><text:span text:style-name="T114"> ai sensi del precedente articolo 4, </text:span><text:span text:style-name="T113">comma 1</text:span><text:span text:style-name="T114">;</text:span></text:p>
      <text:p text:style-name="P28">- adozione della determinazione a contrarre;</text:p>
      <text:p text:style-name="P29">- <text:span text:style-name="T115">versamento alla Provincia del</text:span><text:span text:style-name="T116">l’importo necessario per il pagamento, </text:span><text:span text:style-name="T117">da parte della stessa,</text:span><text:span text:style-name="T116"> del </text:span><text:span text:style-name="T115">contributo </text:span><text:span text:style-name="T118">ANAC relativ</text:span><text:span text:style-name="T119">o</text:span><text:span text:style-name="T118"> alla pro</text:span><text:span text:style-name="T119">cedura di affidamento</text:span><text:span text:style-name="T120">;</text:span></text:p>
      <text:p text:style-name="P30"><text:span text:style-name="T26">- individuazione dei</text:span><text:span text:style-name="T121"> </text:span><text:span text:style-name="T29">s</text:span><text:span text:style-name="T26">ogge</text:span><text:span text:style-name="T30">t</text:span><text:span text:style-name="T29">t</text:span><text:span text:style-name="T26">i</text:span><text:span text:style-name="T102"> </text:span><text:span text:style-name="T26">da</text:span><text:span text:style-name="T122"> </text:span><text:span text:style-name="T26">no</text:span><text:span text:style-name="T30">mi</text:span><text:span text:style-name="T26">nare</text:span><text:span text:style-name="T103"> </text:span><text:span text:style-name="T26">qua</text:span><text:span text:style-name="T29">l</text:span><text:span text:style-name="T26">i</text:span><text:span text:style-name="T123"> </text:span><text:span text:style-name="T26">pre</text:span><text:span text:style-name="T29">s</text:span><text:span text:style-name="T30">i</text:span><text:span text:style-name="T26">den</text:span><text:span text:style-name="T30">t</text:span><text:span text:style-name="T26">e</text:span><text:span text:style-name="T103"> </text:span><text:span text:style-name="T26">e</text:span><text:span text:style-name="T124"> </text:span><text:span text:style-name="T30">m</text:span><text:span text:style-name="T29">e</text:span><text:span text:style-name="T105">m</text:span><text:span text:style-name="T26">b</text:span><text:span text:style-name="T31">r</text:span><text:span text:style-name="T26">i</text:span><text:span text:style-name="T125"> </text:span><text:span text:style-name="T26">e</text:span><text:span text:style-name="T29">s</text:span><text:span text:style-name="T26">per</text:span><text:span text:style-name="T30">t</text:span><text:span text:style-name="T26">i</text:span><text:span text:style-name="T125"> </text:span><text:span text:style-name="T26">de</text:span><text:span text:style-name="T30">l</text:span><text:span text:style-name="T29">l</text:span><text:span text:style-name="T26">a</text:span><text:span text:style-name="T123"> </text:span><text:span text:style-name="T26">co</text:span><text:span text:style-name="T30">mmi</text:span><text:span text:style-name="T29">ss</text:span><text:span text:style-name="T30">i</text:span><text:span text:style-name="T26">one giudicatrice,</text:span><text:span text:style-name="T30"> nel</text:span><text:span text:style-name="T123"> </text:span><text:span text:style-name="T30">ri</text:span><text:span text:style-name="T29">s</text:span><text:span text:style-name="T30">petto</text:span><text:span text:style-name="T125"> </text:span><text:span text:style-name="T126">delle disposizioni del</text:span><text:span text:style-name="T30"> </text:span><text:span text:style-name="T127">Codice</text:span><text:span text:style-name="T30">, ai</text:span><text:span text:style-name="T96"> </text:span><text:span text:style-name="T30">fi</text:span><text:span text:style-name="T31">n</text:span><text:span text:style-name="T30">i</text:span><text:span text:style-name="T96"> </text:span><text:span text:style-name="T30">de</text:span><text:span text:style-name="T29">l</text:span><text:span text:style-name="T30">la </text:span><text:span text:style-name="T29">s</text:span><text:span text:style-name="T30">ucce</text:span><text:span text:style-name="T29">ss</text:span><text:span text:style-name="T30">iva formal</text:span><text:span text:style-name="T29">i</text:span><text:span text:style-name="T30">zza</text:span><text:span text:style-name="T29">z</text:span><text:span text:style-name="T30">ione</text:span><text:span text:style-name="T128"> </text:span><text:span text:style-name="T30">d</text:span><text:span text:style-name="T29">e</text:span><text:span text:style-name="T30">ll</text:span><text:span text:style-name="T29">'</text:span><text:span text:style-name="T30">atto</text:span><text:span text:style-name="T31"> </text:span><text:span text:style-name="T30">di</text:span><text:span text:style-name="T96"> </text:span><text:span text:style-name="T30">n</text:span><text:span text:style-name="T31">o</text:span><text:span text:style-name="T105">m</text:span><text:span text:style-name="T30">i</text:span><text:span text:style-name="T31">n</text:span><text:span text:style-name="T30">a</text:span><text:span text:style-name="T29"> </text:span><text:span text:style-name="T30">da par</text:span><text:span text:style-name="T29">t</text:span><text:span text:style-name="T30">e</text:span><text:span text:style-name="T129"> </text:span><text:span text:style-name="T30">de</text:span><text:span text:style-name="T29">l</text:span><text:span text:style-name="T30">la</text:span><text:span text:style-name="T129"> </text:span><text:span text:style-name="T30">Provincia</text:span><text:span text:style-name="T26">;</text:span></text:p>
      <text:p text:style-name="P27"><text:span text:style-name="T26">- nel ca</text:span><text:span text:style-name="T29">s</text:span><text:span text:style-name="T26">o</text:span><text:span text:style-name="T123"> </text:span><text:span text:style-name="T26">di</text:span><text:span text:style-name="T104"> </text:span><text:span text:style-name="T26">procedura</text:span><text:span text:style-name="T31"> </text:span><text:span text:style-name="T26">nego</text:span><text:span text:style-name="T29">z</text:span><text:span text:style-name="T30">i</text:span><text:span text:style-name="T26">a</text:span><text:span text:style-name="T29">t</text:span><text:span text:style-name="T26">a,</text:span><text:span text:style-name="T96"> </text:span><text:span text:style-name="T30">i</text:span><text:span text:style-name="T26">nd</text:span><text:span text:style-name="T30">i</text:span><text:span text:style-name="T31">v</text:span><text:span text:style-name="T30">i</text:span><text:span text:style-name="T26">duaz</text:span><text:span text:style-name="T30">i</text:span><text:span text:style-name="T26">o</text:span><text:span text:style-name="T31">n</text:span><text:span text:style-name="T26">e dei</text:span><text:span text:style-name="T123"> </text:span><text:span text:style-name="T30">s</text:span><text:span text:style-name="T26">ogge</text:span><text:span text:style-name="T29">t</text:span><text:span text:style-name="T30">t</text:span><text:span text:style-name="T26">i</text:span><text:span text:style-name="T130"> </text:span><text:span text:style-name="T26">da</text:span><text:span text:style-name="T125"> </text:span><text:span text:style-name="T30">i</text:span><text:span text:style-name="T26">nv</text:span><text:span text:style-name="T30">i</text:span><text:span text:style-name="T29">t</text:span><text:span text:style-name="T26">are,</text:span><text:span text:style-name="T38"> </text:span><text:span text:style-name="T26">nel</text:span><text:span text:style-name="T123"> </text:span><text:span text:style-name="T26">r</text:span><text:span text:style-name="T30">i</text:span><text:span text:style-name="T29">s</text:span><text:span text:style-name="T26">pe</text:span><text:span text:style-name="T30">tt</text:span><text:span text:style-name="T26">o</text:span><text:span text:style-name="T125"> </text:span><text:span text:style-name="T26">dei</text:span><text:span text:style-name="T102"> </text:span><text:span text:style-name="T26">pr</text:span><text:span text:style-name="T30">i</text:span><text:span text:style-name="T31">n</text:span><text:span text:style-name="T26">c</text:span><text:span text:style-name="T30">i</text:span><text:span text:style-name="T26">pi </text:span><text:span text:style-name="T29">s</text:span><text:span text:style-name="T30">t</text:span><text:span text:style-name="T26">ab</text:span><text:span text:style-name="T29">i</text:span><text:span text:style-name="T30">li</text:span><text:span text:style-name="T29">t</text:span><text:span text:style-name="T26">i</text:span><text:span text:style-name="T107"> </text:span><text:span text:style-name="T26">dal </text:span><text:span text:style-name="T127">Codice</text:span><text:span text:style-name="T131">;</text:span></text:p>
      <text:p text:style-name="P31"><text:span text:style-name="T26">- </text:span><text:span text:style-name="T132">effettuazione</text:span><text:span text:style-name="T133"> del</text:span><text:span text:style-name="T134">le verifiche previste </text:span><text:span text:style-name="T135">dal Codice </text:span><text:span text:style-name="T134">per le offerte anormalmente basse;</text:span></text:p>
      <text:p text:style-name="P31"><text:soft-page-break/><text:span text:style-name="T26">- adozione del provvedimento di aggiudicazione </text:span><text:span text:style-name="T136">e tempestiva comunicazione dello stesso alla S.U.A.</text:span><text:span text:style-name="T137"> in modo da consentire tutti gli adempimenti </text:span><text:span text:style-name="T138">di competenza </text:span><text:span text:style-name="T139">della stessa</text:span><text:span text:style-name="T138"> previsti dal Codice;</text:span></text:p>
      <text:p text:style-name="P28">- redazione e stipulazione del contratto;</text:p>
      <text:p text:style-name="P32">- adempimenti connessi alla fase di esecuzione del contratto (direzione lavori, controlli, pagamenti, collaudi e verifiche di conformità, comunicazioni all’Osservatorio regionale dei contratti pubblici, ecc.);</text:p>
      <text:p text:style-name="P33"><text:span text:style-name="T26">- adempimenti previsti </text:span><text:span text:style-name="T135">da normative specifiche </text:span><text:span text:style-name="T26">in tema di pubblicazione e trasmissione di </text:span><text:span text:style-name="T140">atti e/o</text:span><text:span text:style-name="T26"> informazioni </text:span><text:span text:style-name="T141">relative alle</text:span><text:span text:style-name="T26"> procedure di gara/</text:span><text:span text:style-name="T142">contratti</text:span><text:span text:style-name="T143">.</text:span></text:p>
      <text:p text:style-name="P6"><text:span text:style-name="T29">L’Aderente</text:span><text:span text:style-name="T26">, in ogni caso, a</text:span><text:span text:style-name="T29">ss</text:span><text:span text:style-name="T30">i</text:span><text:span text:style-name="T26">cura</text:span><text:span text:style-name="T102"> </text:span><text:span text:style-name="T30">l</text:span><text:span text:style-name="T26">a</text:span><text:span text:style-name="T123"> </text:span><text:span text:style-name="T30">m</text:span><text:span text:style-name="T26">a</text:span><text:span text:style-name="T29">ssi</text:span><text:span text:style-name="T30">m</text:span><text:span text:style-name="T26">a</text:span><text:span text:style-name="T103"> </text:span><text:span text:style-name="T26">co</text:span><text:span text:style-name="T29">l</text:span><text:span text:style-name="T30">l</text:span><text:span text:style-name="T26">abora</text:span><text:span text:style-name="T29">z</text:span><text:span text:style-name="T30">i</text:span><text:span text:style-name="T26">one e</text:span><text:span text:style-name="T121"> </text:span><text:span text:style-name="T30">i</text:span><text:span text:style-name="T26">n</text:span><text:span text:style-name="T30">t</text:span><text:span text:style-name="T26">egr</text:span><text:span text:style-name="T29">a</text:span><text:span text:style-name="T26">z</text:span><text:span text:style-name="T30">i</text:span><text:span text:style-name="T26">one</text:span><text:span text:style-name="T31"> </text:span><text:span text:style-name="T26">dei</text:span><text:span text:style-name="T125"> </text:span><text:span text:style-name="T26">propri</text:span><text:span text:style-name="T102"> </text:span><text:span text:style-name="T26">u</text:span><text:span text:style-name="T110">f</text:span><text:span text:style-name="T26">f</text:span><text:span text:style-name="T30">i</text:span><text:span text:style-name="T26">ci</text:span><text:span text:style-name="T125"> </text:span><text:span text:style-name="T29">con la S.U.A. nella fase di preparazione della gara al fine di consentire una corretta programmazione delle attività, garantire il puntuale rispetto delle tempistiche e assicurare un efficace svolgimento delle procedure di affidamento.</text:span></text:p>
      <text:p text:style-name="P17"/>
      <text:p text:style-name="P34"><text:span text:style-name="T2">Articolo 7 – </text:span><text:span text:style-name="T33">Commissione giudicatrice e presidente del seggio di gara</text:span></text:p>
      <text:p text:style-name="P35">La commissione giudicatrice, prevista nel caso di procedura di affidamento basata sul criterio dell’offerta economicamente più vantaggiosa, è composta da un numero dispari di commissari, non superiore a cinque, esperti nello specifico settore cui afferisce l’oggetto del contratto di appalto, di concessione o di partenariato pubblico privato.</text:p>
      <text:p text:style-name="P36"><text:span text:style-name="T26">La sce</text:span><text:span text:style-name="T36">lta, l’individuazione e la nomina dei commissari avvengono sulla base di quanto previsto dal </text:span><text:span text:style-name="T144">Codice</text:span><text:span text:style-name="T36">.</text:span></text:p>
      <text:p text:style-name="P37"><text:span text:style-name="T145">Nel caso </text:span><text:span text:style-name="T66">di procedura di affidamento basata s</text:span><text:span text:style-name="T36">ul criterio del prezzo più basso o nell</text:span><text:span text:style-name="T146">e</text:span><text:span text:style-name="T36"> fas</text:span><text:span text:style-name="T146">i</text:span><text:span text:style-name="T36"> di verifica della documentazione amministrativa </text:span><text:span text:style-name="T146">e di apertura dell</text:span><text:span text:style-name="T147">e </text:span><text:span text:style-name="T146">offert</text:span><text:span text:style-name="T147">e</text:span><text:span text:style-name="T146"> economic</text:span><text:span text:style-name="T147">he</text:span><text:span text:style-name="T36"> inerent</text:span><text:span text:style-name="T146">i</text:span><text:span text:style-name="T36"> procedura di affidamento basata sul criterio dell’offerta economicamente più vantaggiosa, </text:span><text:span text:style-name="T112">la seduta è svolta </text:span><text:span text:style-name="T148">da un</text:span><text:span text:style-name="T149"> seggio di gara, anche monocratico, composto da personale della S.U.A. </text:span><text:span text:style-name="T150">o dal dirigente che sovrintende alla stessa</text:span><text:span text:style-name="T149">.</text:span></text:p>
      <text:p text:style-name="P35"><text:soft-page-break/></text:p>
      <text:p text:style-name="P34"><text:span text:style-name="T2">Articolo 8 – </text:span><text:span text:style-name="T33">Oneri economico-finanziari</text:span></text:p>
      <text:p text:style-name="P6"><text:span text:style-name="T26">Per ciascun appalto, a carico dell’Aderente, per il servizio reso allo stesso dalla S.U.A., sono applicate le seguenti aliquote tariffarie percentuali, relative alle seguenti fasce d’importo (fasce riferite all’importo complessivo dell’appalto)</text:span>:</text:p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38">Fascia</text:p>
          </table:table-cell>
          <table:table-cell table:style-name="Tabella1.B1" office:value-type="string">
            <text:p text:style-name="P38">Aliquota</text:p>
          </table:table-cell>
        </table:table-row>
        <table:table-row table:style-name="Tabella1.1">
          <table:table-cell table:style-name="Tabella1.A1" office:value-type="string">
            <text:p text:style-name="P39">Fino a € 200.000,00 (con tariffa minima di € 200,00)</text:p>
          </table:table-cell>
          <table:table-cell table:style-name="Tabella1.B1" office:value-type="string">
            <text:p text:style-name="P40">0,35%</text:p>
          </table:table-cell>
        </table:table-row>
        <table:table-row table:style-name="Tabella1.1">
          <table:table-cell table:style-name="Tabella1.A1" office:value-type="string">
            <text:p text:style-name="P39">Da € 200.000,01 a € 500.000,00</text:p>
          </table:table-cell>
          <table:table-cell table:style-name="Tabella1.B1" office:value-type="string">
            <text:p text:style-name="P40">0,30%</text:p>
          </table:table-cell>
        </table:table-row>
        <table:table-row table:style-name="Tabella1.1">
          <table:table-cell table:style-name="Tabella1.A1" office:value-type="string">
            <text:p text:style-name="P39">Da € 500.000,01 a € 1.000.000,00</text:p>
          </table:table-cell>
          <table:table-cell table:style-name="Tabella1.B1" office:value-type="string">
            <text:p text:style-name="P40">0,25%</text:p>
          </table:table-cell>
        </table:table-row>
        <table:table-row table:style-name="Tabella1.1">
          <table:table-cell table:style-name="Tabella1.A1" office:value-type="string">
            <text:p text:style-name="P39">Da € 1.000.000,01 a € 5.000.000,00</text:p>
          </table:table-cell>
          <table:table-cell table:style-name="Tabella1.B1" office:value-type="string">
            <text:p text:style-name="P40">0,20%</text:p>
          </table:table-cell>
        </table:table-row>
        <table:table-row table:style-name="Tabella1.1">
          <table:table-cell table:style-name="Tabella1.A1" office:value-type="string">
            <text:p text:style-name="P39">Sopra € 5.000.000,00 </text:p>
          </table:table-cell>
          <table:table-cell table:style-name="Tabella1.B1" office:value-type="string">
            <text:p text:style-name="P40">0,15%</text:p>
          </table:table-cell>
        </table:table-row>
      </table:table>
      <text:p text:style-name="P41"><text:span text:style-name="T26">Per ciascuna concessione o contratto di partenariato pubblico privato, a carico dell’Aderente, per il servizio reso allo stesso dalla S.U.A., sono applicate le seguenti aliquote tariffarie percentuali, relative alle seguenti fasce d’importo (fasce riferite al valore complessivo della concessione o del partenariato pubblico privato)</text:span>:</text:p>
      <table:table table:name="Tabella2" table:style-name="Tabella2">
        <table:table-column table:style-name="Tabella2.A"/>
        <table:table-column table:style-name="Tabella2.B"/>
        <table:table-row table:style-name="Tabella2.1">
          <table:table-cell table:style-name="Tabella2.A1" office:value-type="string">
            <text:p text:style-name="P38">Fascia</text:p>
          </table:table-cell>
          <table:table-cell table:style-name="Tabella2.B1" office:value-type="string">
            <text:p text:style-name="P38">Aliquota</text:p>
          </table:table-cell>
        </table:table-row>
        <table:table-row table:style-name="Tabella2.1">
          <table:table-cell table:style-name="Tabella2.A1" office:value-type="string">
            <text:p text:style-name="P39">Fino a € 5.000.000,00 (con tariffa minima di € 200,00)</text:p>
          </table:table-cell>
          <table:table-cell table:style-name="Tabella2.B1" office:value-type="string">
            <text:p text:style-name="P40">0,10%</text:p>
          </table:table-cell>
        </table:table-row>
        <table:table-row table:style-name="Tabella2.1">
          <table:table-cell table:style-name="Tabella2.A1" office:value-type="string">
            <text:p text:style-name="P39">Da € 5.000.000,01 a € 12.000.000,00</text:p>
          </table:table-cell>
          <table:table-cell table:style-name="Tabella2.B1" office:value-type="string">
            <text:p text:style-name="P40">0,06%</text:p>
          </table:table-cell>
        </table:table-row>
        <table:table-row table:style-name="Tabella2.1">
          <table:table-cell table:style-name="Tabella2.A1" office:value-type="string">
            <text:p text:style-name="P39">Da € 12.000.000,01 a € 25.000.000,00</text:p>
          </table:table-cell>
          <table:table-cell table:style-name="Tabella2.B1" office:value-type="string">
            <text:p text:style-name="P40">0,04%</text:p>
          </table:table-cell>
        </table:table-row>
        <table:table-row table:style-name="Tabella2.1">
          <table:table-cell table:style-name="Tabella2.A1" office:value-type="string">
            <text:p text:style-name="P39">Sopra € 25.000.000,00</text:p>
          </table:table-cell>
          <table:table-cell table:style-name="Tabella2.B1" office:value-type="string">
            <text:p text:style-name="P40">0,02%</text:p>
          </table:table-cell>
        </table:table-row>
      </table:table>
      <text:p text:style-name="P41"><text:span text:style-name="T26">Le somme a carico dell’Aderente derivanti dall’applicazione delle aliquote tariffarie percentuali di cui sopra </text:span><text:span text:style-name="T93">devono</text:span><text:span text:style-name="T26"> essere versate alla Provincia entro 30 giorni dall’adozione del provvedimento di aggiudicazione o dalla data della seduta in cui la gara è stata dichiarata deserta.</text:span></text:p>
      <text:p text:style-name="P6"><text:span text:style-name="T26">Sono, altresì, a carico dell’Aderente le spese relative alle contribuzioni dovute all’Autorità Nazionale Anticorruzione per ciascuna procedura di affidamento, le spese da sostenere per </text:span><text:span text:style-name="T30">l</text:span><text:span text:style-name="T26">a</text:span><text:span text:style-name="T38"> </text:span><text:span text:style-name="T26">pub</text:span><text:span text:style-name="T31">b</text:span><text:span text:style-name="T30">li</text:span><text:span text:style-name="T26">c</text:span><text:span text:style-name="T30">i</text:span><text:span text:style-name="T29">t</text:span><text:span text:style-name="T26">à</text:span><text:span text:style-name="T38"> </text:span><text:span text:style-name="T30">l</text:span><text:span text:style-name="T26">eg</text:span><text:span text:style-name="T31">a</text:span><text:span text:style-name="T30">l</text:span><text:span text:style-name="T26">e</text:span><text:span text:style-name="T31"> </text:span><text:span text:style-name="T26">p</text:span><text:span text:style-name="T29">r</text:span><text:span text:style-name="T26">ev</text:span><text:span text:style-name="T30">i</text:span><text:span text:style-name="T26">s</text:span><text:span text:style-name="T29">t</text:span><text:span text:style-name="T26">a</text:span><text:span text:style-name="T96"> </text:span><text:span text:style-name="T26">da</text:span><text:span text:style-name="T30">ll</text:span><text:span text:style-name="T26">a no</text:span><text:span text:style-name="T30">r</text:span><text:span text:style-name="T29">m</text:span><text:span text:style-name="T26">a</text:span><text:span text:style-name="T29">t</text:span><text:span text:style-name="T30">i</text:span><text:span text:style-name="T26">va</text:span><text:span text:style-name="T29"> </text:span><text:span text:style-name="T26">v</text:span><text:span text:style-name="T30">i</text:span><text:span text:style-name="T26">gen</text:span><text:span text:style-name="T29">t</text:span><text:span text:style-name="T26">e in relazione ad avvisi e bandi di gara, gli eventuali compensi dovuti ai</text:span><text:span text:style-name="T31"> </text:span><text:span text:style-name="T26">co</text:span><text:span text:style-name="T29">m</text:span><text:span text:style-name="T26">ponen</text:span><text:span text:style-name="T29">t</text:span><text:span text:style-name="T26">i</text:span><text:span text:style-name="T29"> </text:span><text:span text:style-name="T26">es</text:span><text:span text:style-name="T29">t</text:span><text:span text:style-name="T26">e</text:span><text:span text:style-name="T29">r</text:span><text:span text:style-name="T26">ni della commissione giudicatrice.</text:span></text:p>
      <text:p text:style-name="P6"><text:soft-page-break/><text:span text:style-name="T26">Sono, inoltre, a carico dell’Aderente le spese per even</text:span><text:span text:style-name="T29">t</text:span><text:span text:style-name="T26">ua</text:span><text:span text:style-name="T29">l</text:span><text:span text:style-name="T26">i</text:span><text:span text:style-name="T29"> r</text:span><text:span text:style-name="T30">i</text:span><text:span text:style-name="T26">so</text:span><text:span text:style-name="T29">r</text:span><text:span text:style-name="T26">se</text:span><text:span text:style-name="T31"> </text:span><text:span text:style-name="T106">u</text:span><text:span text:style-name="T29">m</text:span><text:span text:style-name="T26">ane e strumentali</text:span><text:span text:style-name="T38"> </text:span><text:span text:style-name="T30">m</text:span><text:span text:style-name="T26">esse</text:span><text:span text:style-name="T31"> </text:span><text:span text:style-name="T26">a d</text:span><text:span text:style-name="T30">i</text:span><text:span text:style-name="T26">spo</text:span><text:span text:style-name="T31">s</text:span><text:span text:style-name="T30">i</text:span><text:span text:style-name="T26">z</text:span><text:span text:style-name="T30">i</text:span><text:span text:style-name="T26">o</text:span><text:span text:style-name="T31">n</text:span><text:span text:style-name="T26">e</text:span><text:span text:style-name="T151"> </text:span><text:span text:style-name="T26">dallo stesso in sede di collaborazione con la S.U.A.</text:span><text:span text:style-name="T29">.</text:span></text:p>
      <text:p text:style-name="P42"><text:span text:style-name="T26">Sono, infine, a ca</text:span><text:span text:style-name="T29">r</text:span><text:span text:style-name="T30">i</text:span><text:span text:style-name="T26">co</text:span><text:span text:style-name="T29"> </text:span><text:span text:style-name="T26">dell’Aderente</text:span><text:span text:style-name="T29"> l</text:span><text:span text:style-name="T26">e</text:span><text:span text:style-name="T29"> </text:span><text:span text:style-name="T26">spese</text:span><text:span text:style-name="T29"> </text:span><text:span text:style-name="T26">per even</text:span><text:span text:style-name="T29">t</text:span><text:span text:style-name="T26">u</text:span><text:span text:style-name="T31">a</text:span><text:span text:style-name="T30">l</text:span><text:span text:style-name="T26">i</text:span><text:span text:style-name="T30"> </text:span><text:span text:style-name="T26">con</text:span><text:span text:style-name="T29">t</text:span><text:span text:style-name="T26">enz</text:span><text:span text:style-name="T30">i</text:span><text:span text:style-name="T26">o</text:span><text:span text:style-name="T31">s</text:span><text:span text:style-name="T26">i</text:span><text:span text:style-name="T30"> </text:span><text:span text:style-name="T26">de</text:span><text:span text:style-name="T29">r</text:span><text:span text:style-name="T30">i</text:span><text:span text:style-name="T26">van</text:span><text:span text:style-name="T29">t</text:span><text:span text:style-name="T26">i</text:span><text:span text:style-name="T30"> </text:span><text:span text:style-name="T26">d</text:span><text:span text:style-name="T31">a</text:span><text:span text:style-name="T30">ll</text:span><text:span text:style-name="T26">e</text:span><text:span text:style-name="T29"> </text:span><text:span text:style-name="T26">p</text:span><text:span text:style-name="T29">r</text:span><text:span text:style-name="T26">ocedu</text:span><text:span text:style-name="T29">r</text:span><text:span text:style-name="T26">e</text:span><text:span text:style-name="T29"> </text:span><text:span text:style-name="T26">di affidamento, con esclusione di quelli imputabili esclusivamente alla responsabilità della S.U.A.</text:span><text:span text:style-name="T29">.</text:span></text:p>
      <text:p text:style-name="P43"/>
      <text:p text:style-name="P44">Articolo 9 – Proprietà del materiale</text:p>
      <text:p text:style-name="P6"><text:span text:style-name="T26">Documenti e/o progetti propedeutici all’indizione della procedura di affidamento restano di proprietà dell’Aderente. Studi ed eventuale materiale documentale raccolto ed elaborato nell’espletamento dell’attività della S.U.A. restano di proprietà della </text:span><text:span text:style-name="T29">Provincia</text:span><text:span text:style-name="T26">, la quale si riserva ogni diritto e facoltà in merito alla loro utilizzazione.</text:span></text:p>
      <text:p text:style-name="P35"/>
      <text:p text:style-name="P45">Articolo 10 – Risorse umane e strumentali</text:p>
      <text:p text:style-name="P35">La S.U.A. è dotata di un organico di personale adeguato, in grado di garantire il corretto e regolare svolgimento delle attività previste dalla presente convenzione.</text:p>
      <text:p text:style-name="P35">L’Aderente si impegna a consentire forme di collaborazione verso la S.U.A. del proprio personale in possesso di competenze adeguate.</text:p>
      <text:p text:style-name="P6"><text:span text:style-name="T26">La </text:span><text:span text:style-name="T29">Provincia </text:span><text:span text:style-name="T26">si impegna a mettere a disposizione adeguati locali e attrezzature per un corretto funzionamento del servizio.</text:span></text:p>
      <text:p text:style-name="P35">L’Aderente consent<text:span text:style-name="T152">e</text:span> l’utilizzo dei propri sistemi e strumenti informatici qualora utili allo svolgimento ottimale delle attività della S.U.A..</text:p>
      <text:p text:style-name="P35"/>
      <text:p text:style-name="P6"><text:span text:style-name="T2">Articolo 1</text:span><text:span text:style-name="T153">1</text:span><text:span text:style-name="T2"> – </text:span><text:span text:style-name="T154">T</text:span><text:span text:style-name="T3">ra</text:span><text:span text:style-name="T2">tt</text:span><text:span text:style-name="T3">amen</text:span><text:span text:style-name="T2">t</text:span><text:span text:style-name="T3">o</text:span><text:span text:style-name="T155"> </text:span><text:span text:style-name="T3">dei</text:span><text:span text:style-name="T156"> </text:span><text:span text:style-name="T1">d</text:span><text:span text:style-name="T3">a</text:span><text:span text:style-name="T2">t</text:span><text:span text:style-name="T34">i </text:span><text:span text:style-name="T157">personali</text:span></text:p>
      <text:p text:style-name="P46"><text:span text:style-name="T158">I dati </text:span><text:span text:style-name="T159">personali relativi alle procedure di gara </text:span><text:span text:style-name="T158">saranno trattati, </text:span><text:span text:style-name="T160">ai fini dell’espletamento delle procedure stesse e degli adempimenti connessi,</text:span><text:span text:style-name="T158"> ai sensi del Regolamento </text:span><text:span text:style-name="T161">(UE) 2016/679 del Parlamento Europeo e del Consiglio del 27 aprile 2016 (Regolamento generale sulla protezione </text:span><text:soft-page-break/><text:span text:style-name="T161">dei dati) e del</text:span><text:span text:style-name="T162"> </text:span><text:span text:style-name="T163">decreto legislativo</text:span><text:span text:style-name="T158"> 30 giugno 2003, n. 196 e s.m.i..</text:span></text:p>
      <text:p text:style-name="P46"><text:span text:style-name="T164">Titolari del trattamento dei dati </text:span><text:span text:style-name="T165">personali</text:span><text:span text:style-name="T164"> sono la </text:span><text:span text:style-name="T166">Provincia e l’Aderente, ciascuno per le fasi </text:span><text:span text:style-name="T167">e attività</text:span><text:span text:style-name="T166"> di propria competenza.</text:span></text:p>
      <text:p text:style-name="P47"><text:span text:style-name="T168">I re</text:span><text:span text:style-name="T26">sponsabil</text:span><text:span text:style-name="T169">i</text:span><text:span text:style-name="T26"> della protezione dei dati </text:span><text:span text:style-name="T170">personali </text:span><text:span text:style-name="T171">sono </text:span><text:span text:style-name="T168">i soggetti </text:span><text:span text:style-name="T171">individuati da</text:span><text:span text:style-name="T168">i titolari del trattamento.</text:span></text:p>
      <text:p text:style-name="P47"><text:span text:style-name="T172">Le </text:span><text:span text:style-name="T173">p</text:span><text:span text:style-name="T172">arti </text:span><text:span text:style-name="T174">sono responsabili </text:span><text:span text:style-name="T172">in merito all’osservanza degli obblighi previsti dal Regolamento generale sulla protezione dei dati, relativamente alle </text:span><text:span text:style-name="T175">fasi e </text:span><text:span text:style-name="T172">attività di propria competenza, </text:span><text:span text:style-name="T176">come individuate dagli articoli precedenti</text:span><text:span text:style-name="T172">, allorquando trattino dati </text:span><text:span text:style-name="T177">personali.</text:span></text:p>
      <text:p text:style-name="P48"/>
      <text:p text:style-name="P49"><text:span text:style-name="T27">Articolo 1</text:span><text:span text:style-name="T178">2</text:span><text:span text:style-name="T27"> – </text:span><text:span text:style-name="T179">C</text:span><text:span text:style-name="T180">ontroversie </text:span><text:span text:style-name="T181">tra le parti e contenziosi instaurati da soggetti terzi</text:span></text:p>
      <text:p text:style-name="P49"><text:span text:style-name="T182">Le</text:span><text:span text:style-name="T26"> controversie </text:span><text:span text:style-name="T183">insorte </text:span><text:span text:style-name="T184">tra le parti</text:span><text:span text:style-name="T26"> derivanti dall'esecuzione della presente Convenzione, </text:span><text:span text:style-name="T183">se</text:span><text:span text:style-name="T26"> </text:span><text:span text:style-name="T185">non</text:span><text:span text:style-name="T26"> risolte amichevol</text:span><text:span text:style-name="T177">mente,</text:span><text:span text:style-name="T26"> </text:span><text:span text:style-name="T182">sono devolute all’organo giurisdizionale competente.</text:span></text:p>
      <text:p text:style-name="P50"><text:span text:style-name="T177">Eventuali </text:span><text:span text:style-name="T186">contenziosi</text:span><text:span text:style-name="T177"> instaurat</text:span><text:span text:style-name="T187">i</text:span><text:span text:style-name="T177"> da soggetti terzi </text:span><text:span text:style-name="T184">in relazione a procedure di </text:span><text:span text:style-name="T188">affidamento</text:span><text:span text:style-name="T184"> espletate dalla S.U.A. per conto dell’Aderente, </text:span><text:span text:style-name="T177">sotto qualsiasi forma (quali ricorsi giurisdizionali, ecc.), sono </text:span><text:span text:style-name="T182">gestiti</text:span><text:span text:style-name="T177"> dall’Aderente e/o dalla Provincia in ragione delle rispettive competenze.</text:span></text:p>
      <text:p text:style-name="P51"/>
      <text:p text:style-name="P52"><text:span text:style-name="T189">Articolo 1</text:span><text:span text:style-name="T190">3</text:span><text:span text:style-name="T189"> – Spese di convenzione</text:span></text:p>
      <text:p text:style-name="P35">La presente convenzione è esente dall’imposta di bollo, ai sensi dell’articolo 16, tabella allegato “B”, del decreto del Presidente della Repubblica 26 ottobre 1972, n. 642.</text:p>
      <text:p text:style-name="P35">Tale <text:s/>atto <text:s/>potrà <text:s/>essere <text:s/>registrato <text:s/>in <text:s/>caso <text:s/>d’uso, <text:s/>a <text:s/>cura <text:s/>e <text:s/>spese <text:s/>del <text:s/>richiedente, <text:s/>ai <text:s/>sensi dell’articolo 1 della tabella allegata al decreto del Presidente della Repubblica 26 aprile 1986, n.131.</text:p>
      <text:p text:style-name="P53"/>
      <text:p text:style-name="P45">Articolo 1<text:span text:style-name="T191">4</text:span> – Norma di rinvio</text:p>
      <text:p text:style-name="P6"><text:span text:style-name="T26">Per tutto quanto non espressamente disciplinato, stabilito e pattuito si rinvia alle norme legislative e regolamentari vigenti nonché al regolamento </text:span><text:span text:style-name="T192">recante la disciplina </text:span><text:soft-page-break/><text:span text:style-name="T192">dell</text:span><text:span text:style-name="T26">l’organizzazione e </text:span><text:span text:style-name="T192">del</text:span><text:span text:style-name="T26"> funzionamento della S.U.A..</text:span></text:p>
      <text:p text:style-name="P35"/>
      <text:p text:style-name="P35">Letto, approvato e sottoscritto digitalmente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imSun" svg:font-family="SimSun, 宋体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it" fo:country="IT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font-name-asian="SimSun" style:font-family-asian="SimSun, 宋体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795cm" style:type="center"/>
          <style:tab-stop style:position="17.5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795cm" style:type="center"/>
          <style:tab-stop style:position="17.59cm" style:type="right"/>
        </style:tab-stops>
      </style:paragraph-properties>
    </style:style>
    <style:style style:name="western" style:family="paragraph" style:parent-style-name="Standard">
      <style:paragraph-properties fo:margin-top="0.494cm" fo:margin-bottom="0.21cm" style:contextual-spacing="false"/>
      <style:text-properties fo:color="#000000" loext:opacity="100%" fo:font-size="10pt" style:font-name-asian="Times New Roman" style:font-family-asian="'Times New Roman'" style:font-family-generic-asian="roman" style:font-pitch-asian="variable" style:font-size-asian="10pt" style:font-size-complex="10pt"/>
    </style:style>
    <style:style style:name="Normale_20__28_Web_29_" style:display-name="Normale (Web)" style:family="paragraph" style:parent-style-name="Standard">
      <style:paragraph-properties fo:margin-top="0.494cm" fo:margin-bottom="0.21cm" style:contextual-spacing="false"/>
      <style:text-properties style:font-name-asian="Times New Roman" style:font-family-asian="'Times New Roman'" style:font-family-generic-asian="roman" style:font-pitch-asian="variabl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cm" style:contextual-spacing="true" fo:text-indent="0cm" style:auto-text-indent="false"/>
    </style:style>
    <style:style style:name="WW8Num1z0" style:family="text">
      <style:text-properties style:font-name="Arial" fo:font-family="Arial" style:font-family-generic="swiss" style:font-pitch="variable" style:font-name-asian="SimSun" style:font-family-asian="SimSun, 宋体" style:font-pitch-asian="variable" style:font-name-complex="Arial" style:font-family-complex="Arial" style:font-family-generic-complex="swiss" style:font-pitch-complex="variable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z0" style:family="text">
      <style:text-properties style:font-name="Arial" fo:font-family="Arial" style:font-family-generic="swiss" style:font-pitch="variable" style:font-name-asian="SimSun" style:font-family-asian="SimSun, 宋体" style:font-pitch-asian="variable" style:font-name-complex="Arial" style:font-family-complex="Arial" style:font-family-generic-complex="swiss" style:font-pitch-complex="variable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0" style:family="text">
      <style:text-properties style:font-name="Arial" fo:font-family="Arial" style:font-family-generic="swiss" style:font-pitch="variable" style:font-name-asian="SimSun" style:font-family-asian="SimSun, 宋体" style:font-pitch-asian="variable" style:font-name-complex="Arial" style:font-family-complex="Arial" style:font-family-generic-complex="swiss" style:font-pitch-complex="variable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Carattere_20_predefinito_20_paragrafo" style:display-name="Carattere predefinito paragrafo" style:family="text"/>
    <style:style style:name="Page_20_Number" style:display-name="Page Number" style:family="text" style:parent-style-name="Carattere_20_predefinito_20_paragrafo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loext:num-list-format="%1%." style:num-suffix="." text:bullet-char="-">
        <style:list-level-properties text:list-level-position-and-space-mode="label-alignment">
          <style:list-level-label-alignment text:label-followed-by="listtab" text:list-tab-stop-position="0.834cm" fo:text-indent="-0.635cm" fo:margin-left="0.834cm"/>
        </style:list-level-properties>
        <style:text-properties style:font-name="Arial"/>
      </text:list-level-style-bullet>
      <text:list-level-style-bullet text:level="2" text:style-name="WW8Num1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104cm" fo:text-indent="-0.635cm" fo:margin-left="2.104cm"/>
        </style:list-level-properties>
        <style:text-properties style:font-name="Courier New"/>
      </text:list-level-style-bullet>
      <text:list-level-style-bullet text:level="3" text:style-name="WW8Num1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374cm" fo:text-indent="-0.635cm" fo:margin-left="3.374cm"/>
        </style:list-level-properties>
        <style:text-properties style:font-name="Wingdings"/>
      </text:list-level-style-bullet>
      <text:list-level-style-bullet text:level="4" text:style-name="WW8Num1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4.644cm" fo:text-indent="-0.635cm" fo:margin-left="4.644cm"/>
        </style:list-level-properties>
        <style:text-properties style:font-name="Symbol"/>
      </text:list-level-style-bullet>
      <text:list-level-style-bullet text:level="5" text:style-name="WW8Num1z1" loext:num-list-format="%5%." style:num-suffix="." text:bullet-char="o">
        <style:list-level-properties text:list-level-position-and-space-mode="label-alignment">
          <style:list-level-label-alignment text:label-followed-by="listtab" text:list-tab-stop-position="5.914cm" fo:text-indent="-0.635cm" fo:margin-left="5.914cm"/>
        </style:list-level-properties>
        <style:text-properties style:font-name="Courier New"/>
      </text:list-level-style-bullet>
      <text:list-level-style-bullet text:level="6" text:style-name="WW8Num1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184cm" fo:text-indent="-0.635cm" fo:margin-left="7.184cm"/>
        </style:list-level-properties>
        <style:text-properties style:font-name="Wingdings"/>
      </text:list-level-style-bullet>
      <text:list-level-style-bullet text:level="7" text:style-name="WW8Num1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454cm" fo:text-indent="-0.635cm" fo:margin-left="8.454cm"/>
        </style:list-level-properties>
        <style:text-properties style:font-name="Symbol"/>
      </text:list-level-style-bullet>
      <text:list-level-style-bullet text:level="8" text:style-name="WW8Num1z1" loext:num-list-format="%8%." style:num-suffix="." text:bullet-char="o">
        <style:list-level-properties text:list-level-position-and-space-mode="label-alignment">
          <style:list-level-label-alignment text:label-followed-by="listtab" text:list-tab-stop-position="9.724cm" fo:text-indent="-0.635cm" fo:margin-left="9.724cm"/>
        </style:list-level-properties>
        <style:text-properties style:font-name="Courier New"/>
      </text:list-level-style-bullet>
      <text:list-level-style-bullet text:level="9" text:style-name="WW8Num1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0.994cm" fo:text-indent="-0.635cm" fo:margin-left="10.994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-">
        <style:list-level-properties text:list-level-position-and-space-mode="label-alignment">
          <style:list-level-label-alignment text:label-followed-by="listtab" text:list-tab-stop-position="0.84cm" fo:text-indent="-0.635cm" fo:margin-left="0.84cm"/>
        </style:list-level-properties>
        <style:text-properties style:font-name="Arial"/>
      </text:list-level-style-bullet>
      <text:list-level-style-bullet text:level="2" text:style-name="WW8Num2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11cm" fo:text-indent="-0.635cm" fo:margin-left="2.11cm"/>
        </style:list-level-properties>
        <style:text-properties style:font-name="Courier New"/>
      </text:list-level-style-bullet>
      <text:list-level-style-bullet text:level="3" text:style-name="WW8Num2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38cm" fo:text-indent="-0.635cm" fo:margin-left="3.38cm"/>
        </style:list-level-properties>
        <style:text-properties style:font-name="Wingdings"/>
      </text:list-level-style-bullet>
      <text:list-level-style-bullet text:level="4" text:style-name="WW8Num2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4.65cm" fo:text-indent="-0.635cm" fo:margin-left="4.65cm"/>
        </style:list-level-properties>
        <style:text-properties style:font-name="Symbol"/>
      </text:list-level-style-bullet>
      <text:list-level-style-bullet text:level="5" text:style-name="WW8Num2z1" loext:num-list-format="%5%." style:num-suffix="." text:bullet-char="o">
        <style:list-level-properties text:list-level-position-and-space-mode="label-alignment">
          <style:list-level-label-alignment text:label-followed-by="listtab" text:list-tab-stop-position="5.92cm" fo:text-indent="-0.635cm" fo:margin-left="5.92cm"/>
        </style:list-level-properties>
        <style:text-properties style:font-name="Courier New"/>
      </text:list-level-style-bullet>
      <text:list-level-style-bullet text:level="6" text:style-name="WW8Num2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19cm" fo:text-indent="-0.635cm" fo:margin-left="7.19cm"/>
        </style:list-level-properties>
        <style:text-properties style:font-name="Wingdings"/>
      </text:list-level-style-bullet>
      <text:list-level-style-bullet text:level="7" text:style-name="WW8Num2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46cm" fo:text-indent="-0.635cm" fo:margin-left="8.46cm"/>
        </style:list-level-properties>
        <style:text-properties style:font-name="Symbol"/>
      </text:list-level-style-bullet>
      <text:list-level-style-bullet text:level="8" text:style-name="WW8Num2z1" loext:num-list-format="%8%." style:num-suffix="." text:bullet-char="o">
        <style:list-level-properties text:list-level-position-and-space-mode="label-alignment">
          <style:list-level-label-alignment text:label-followed-by="listtab" text:list-tab-stop-position="9.73cm" fo:text-indent="-0.635cm" fo:margin-left="9.73cm"/>
        </style:list-level-properties>
        <style:text-properties style:font-name="Courier New"/>
      </text:list-level-style-bullet>
      <text:list-level-style-bullet text:level="9" text:style-name="WW8Num2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cm" fo:text-indent="-0.635cm" fo:margin-left="11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-">
        <style:list-level-properties text:list-level-position-and-space-mode="label-alignment">
          <style:list-level-label-alignment text:label-followed-by="listtab" text:list-tab-stop-position="0.84cm" fo:text-indent="-0.635cm" fo:margin-left="0.84cm"/>
        </style:list-level-properties>
        <style:text-properties style:font-name="Arial"/>
      </text:list-level-style-bullet>
      <text:list-level-style-bullet text:level="2" text:style-name="WW8Num3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11cm" fo:text-indent="-0.635cm" fo:margin-left="2.11cm"/>
        </style:list-level-properties>
        <style:text-properties style:font-name="Courier New"/>
      </text:list-level-style-bullet>
      <text:list-level-style-bullet text:level="3" text:style-name="WW8Num3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38cm" fo:text-indent="-0.635cm" fo:margin-left="3.38cm"/>
        </style:list-level-properties>
        <style:text-properties style:font-name="Wingdings"/>
      </text:list-level-style-bullet>
      <text:list-level-style-bullet text:level="4" text:style-name="WW8Num3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4.65cm" fo:text-indent="-0.635cm" fo:margin-left="4.65cm"/>
        </style:list-level-properties>
        <style:text-properties style:font-name="Symbol"/>
      </text:list-level-style-bullet>
      <text:list-level-style-bullet text:level="5" text:style-name="WW8Num3z1" loext:num-list-format="%5%." style:num-suffix="." text:bullet-char="o">
        <style:list-level-properties text:list-level-position-and-space-mode="label-alignment">
          <style:list-level-label-alignment text:label-followed-by="listtab" text:list-tab-stop-position="5.92cm" fo:text-indent="-0.635cm" fo:margin-left="5.92cm"/>
        </style:list-level-properties>
        <style:text-properties style:font-name="Courier New"/>
      </text:list-level-style-bullet>
      <text:list-level-style-bullet text:level="6" text:style-name="WW8Num3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19cm" fo:text-indent="-0.635cm" fo:margin-left="7.19cm"/>
        </style:list-level-properties>
        <style:text-properties style:font-name="Wingdings"/>
      </text:list-level-style-bullet>
      <text:list-level-style-bullet text:level="7" text:style-name="WW8Num3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46cm" fo:text-indent="-0.635cm" fo:margin-left="8.46cm"/>
        </style:list-level-properties>
        <style:text-properties style:font-name="Symbol"/>
      </text:list-level-style-bullet>
      <text:list-level-style-bullet text:level="8" text:style-name="WW8Num3z1" loext:num-list-format="%8%." style:num-suffix="." text:bullet-char="o">
        <style:list-level-properties text:list-level-position-and-space-mode="label-alignment">
          <style:list-level-label-alignment text:label-followed-by="listtab" text:list-tab-stop-position="9.73cm" fo:text-indent="-0.635cm" fo:margin-left="9.73cm"/>
        </style:list-level-properties>
        <style:text-properties style:font-name="Courier New"/>
      </text:list-level-style-bullet>
      <text:list-level-style-bullet text:level="9" text:style-name="WW8Num3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cm" fo:text-indent="-0.635cm" fo:margin-left="11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line-height="0.353cm" fo:orphans="0" fo:widows="0" style:text-autospace="none"/>
      <style:text-properties fo:font-size="10pt" fo:language="none" fo:country="none" style:font-size-asian="10pt" style:language-asian="none" style:country-asian="none" style:font-size-complex="10pt"/>
    </style:style>
    <style:style style:name="MP2" style:family="paragraph" style:parent-style-name="Footer">
      <style:paragraph-properties fo:margin-left="0cm" fo:margin-right="0.635cm" fo:text-indent="0cm" style:auto-text-indent="false"/>
    </style:style>
    <style:style style:name="Mfr1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right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page-layout style:name="Mpm1">
      <style:page-layout-properties fo:page-width="21.59cm" fo:page-height="27.94cm" style:num-format="1" style:print-orientation="portrait" fo:margin-top="1.251cm" fo:margin-bottom="1.251cm" fo:margin-left="2.501cm" fo:margin-right="2.501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89cm" fo:margin-left="0cm" fo:margin-right="0cm" fo:margin-bottom="1.191cm" style:dynamic-spacing="true"/>
      </style:header-style>
      <style:footer-style>
        <style:header-footer-properties fo:min-height="1.289cm" fo:margin-left="0cm" fo:margin-right="0cm" fo:margin-top="1.19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/>
      </style:header>
      <style:footer>
        <text:p text:style-name="MP2"><draw:frame draw:style-name="Mfr1" draw:name="Cornice1" text:anchor-type="paragraph" svg:y="0.002cm" draw:z-index="9"><draw:text-box fo:min-height="0.058cm" fo:min-width="0.041cm"><text:p text:style-name="Footer"><text:span text:style-name="Page_20_Number"><text:page-number text:select-page="current">10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subject/>
    <meta:keyword/>
    <dc:description/>
    <meta:initial-creator>acquotti</meta:initial-creator>
    <meta:creation-date>2016-04-13T12:40:00</meta:creation-date>
    <dc:date>2026-01-12T12:33:00.312000000</dc:date>
    <meta:print-date>2023-11-10T11:26:00.332000000</meta:print-date>
    <meta:editing-cycles>173</meta:editing-cycles>
    <meta:editing-duration>P1DT15H4M34S</meta:editing-duration>
    <meta:generator>LibreOffice/25.2.7.2$Windows_X86_64 LibreOffice_project/5cbfd1ab6520636bb5f7b99185aa69bd7456825d</meta:generator>
    <meta:document-statistic meta:table-count="2" meta:image-count="0" meta:object-count="0" meta:page-count="10" meta:paragraph-count="105" meta:word-count="2221" meta:character-count="16182" meta:non-whitespace-character-count="14030"/>
  </office:meta>
</office:document-meta>
</file>